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18f23586cf2684742f3d9b944907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20-sawwesta00w:start"/><text:bookmark-start text:name="__RefHeading___hodnotova_stupnice_1"/><text:bookmark-start text:name="hodnotova_stupnice"/>Hodnotová stupnice<text:bookmark-end text:name="__RefHeading___hodnotova_stupnice_1"/><text:bookmark-end text:name="hodnotova_stupnice"/></text:h>
      <text:p text:style-name="Text_20_body">V tomto číselníku se evidují stupnice hodnot pro stanovení cen v závislosti na hodnotě dodaného zboží. V každé stupnici množství může být definováno až 20 stupňů. Stupnice hodnot mohou být využívány při stanovení celkových slev zakázky.</text:p>
      <text:p text:style-name="Text_20_body"><draw:frame draw:style-name="media" draw:name="0" text:anchor-type="as-char" draw:z-index="0" svg:width="16.880416666667cm" svg:height="11.826875cm"><draw:image xlink:href="Pictures/8718f23586cf2684742f3d9b9449072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stupnice </text:p>
          </table:table-cell>
          <table:table-cell office:value-type="string" table:style-name="tablecell">
            <text:p text:style-name="tablealignleft"> Číslo hodnotové stupnice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hodnotové stupnice. </text:p>
          </table:table-cell>
        </table:table-row>
        <table:table-row>
          <table:table-cell office:value-type="string" table:style-name="tablecell">
            <text:p text:style-name="tablealignleft"> Od hodnoty 01 až Od hodnoty 20 </text:p>
          </table:table-cell>
          <table:table-cell office:value-type="string" table:style-name="tablecell">
            <text:p text:style-name="tablealignleft"> Hodnoty stupnice vzestupně. Zadaná hodnota vždy udává, od které hodnoty daná stupnice platí. </text:p>
          </table:table-cell>
        </table:table-row>
      </table:table>
      <text:p text:style-name="Text_20_body">// Strana: /basstamm/sawwesta00w/sawwesta101f // <text:line-break/>
// Strana: /basstamm/sawwesta00w/_set_0 // <text:line-break/>
// Strana: /basstamm/sawwesta00w/_set_1 // <text:line-break/>
// Strana: /basstamm/sawwesta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23:09</meta:creation-date>
    <dc:creator>Generated</dc:creator>
    <dc:date>2026-08-17T14::23:09</dc:date>
    <dc:language>en-US</dc:language>
    <meta:editing-cycles>1</meta:editing-cycles>
    <meta:editing-duration>PT0S</meta:editing-duration>
    <dc:title>i2doku-cz:020-ciselniky:090-cenove-tabulky:020-sawwesta00w:start</dc:title>
  </office:meta>
</office:document-meta>
</file>