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45eabf509b065dd03a4b6de7016ff4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90-cenove-tabulky:030-swpre00w:start"/><text:bookmark-start text:name="__RefHeading___ceniky_1"/><text:bookmark-start text:name="ceniky"/>Ceníky<text:bookmark-end text:name="__RefHeading___ceniky_1"/><text:bookmark-end text:name="ceniky"/></text:h>
      <text:p text:style-name="Text_20_body">V tomto číselníku se evidují ceníky. Ceníky můžeme přiřadit ke zboží v číselníku zboží a k zákazníkovi v číselníku zákazníků. Díky propojení informací z číselníku zboží a zákazníků může být systémem stanovena správná cena v rámci realizace zakázky.</text:p>
      <text:p text:style-name="Text_20_body"><draw:frame draw:style-name="media" draw:name="0" text:anchor-type="as-char" draw:z-index="0" svg:width="18.071041666667cm" style:rel-width="100%" svg:height="12.805833333333cm" style:rel-height="scale"><draw:image xlink:href="Pictures/a45eabf509b065dd03a4b6de7016ff4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Ceník </text:p>
          </table:table-cell>
          <table:table-cell office:value-type="string" table:style-name="tablecell">
            <text:p text:style-name="tablealignleft"> Číslo ceníku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Interní a vícejazyčný název ceníku. </text:p>
          </table:table-cell>
        </table:table-row>
        <table:table-row>
          <table:table-cell office:value-type="string" table:style-name="tablecell">
            <text:p text:style-name="tablealignleft"> Daňový kód </text:p>
          </table:table-cell>
          <table:table-cell office:value-type="string" table:style-name="tablecell">
            <text:p text:style-name="tablealignleft"> Přiřazení daňového kódu pro určení DPH. </text:p>
          </table:table-cell>
        </table:table-row>
        <table:table-row>
          <table:table-cell office:value-type="string" table:style-name="tablecell">
            <text:p text:style-name="tablealignleft"> Kalkulační ceník </text:p>
          </table:table-cell>
          <table:table-cell office:value-type="string" table:style-name="tablecell">
            <text:p text:style-name="tablealignleft"> Je-li zaškrtávací tlačítko aktivní, můžeme přiřadit kalkulační přirážku z jiného ceníku. </text:p>
          </table:table-cell>
        </table:table-row>
        <table:table-row>
          <table:table-cell office:value-type="string" table:style-name="tablecell">
            <text:p text:style-name="tablealignleft"> Z ceníku </text:p>
          </table:table-cell>
          <table:table-cell office:value-type="string" table:style-name="tablecell">
            <text:p text:style-name="tablealignleft"> Toto pole je aktivní, pokud je aktivní zaškrtávací tlačítko Kalkulační ceník a v tomto případě je možné přiřadit ceník pro stanovení kalkulační přirážky. </text:p>
          </table:table-cell>
        </table:table-row>
        <table:table-row>
          <table:table-cell office:value-type="string" table:style-name="tablecell">
            <text:p text:style-name="tablealignleft"> Druh přirážky </text:p>
          </table:table-cell>
          <table:table-cell office:value-type="string" table:style-name="tablecell">
            <text:p text:style-name="tablealignleft"> Hodnota/Procento - přepínací tlačítko pro učení přirážky procentem nebo hodnotou. </text:p>
          </table:table-cell>
        </table:table-row>
        <table:table-row>
          <table:table-cell office:value-type="string" table:style-name="tablecell">
            <text:p text:style-name="tablealignleft"> Detailní cena </text:p>
          </table:table-cell>
          <table:table-cell office:value-type="string" table:style-name="tablecell">
            <text:p text:style-name="tablealignleft"> Pokud je zaškrtávací tlačítko aktivní, může být stanovena detailní cena. </text:p>
          </table:table-cell>
        </table:table-row>
      </table:table>
      <text:p text:style-name="Text_20_body">// Strana: /basstamm/swpre00w/swpre101f // <text:line-break/>
// Strana: /basstamm/swpre00w/_set_0 // <text:line-break/>
// Strana: /basstamm/swpre00w/_set_1 // <text:line-break/>
// Strana: /basstamm/swpre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10:28</meta:creation-date>
    <dc:creator>Generated</dc:creator>
    <dc:date>2026-08-17T10::10:28</dc:date>
    <dc:language>en-US</dc:language>
    <meta:editing-cycles>1</meta:editing-cycles>
    <meta:editing-duration>PT0S</meta:editing-duration>
    <dc:title>i2doku-cz:020-ciselniky:090-cenove-tabulky:030-swpre00w:start</dc:title>
  </office:meta>
</office:document-meta>
</file>