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2ca320563f70b09bc9175f396c87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40-sawkontb00w:sawkontb102f:start"/><text:bookmark-start text:name="__RefHeading___blokovani_slevy_1"/><text:bookmark-start text:name="blokovani_slevy"/>Blokování slevy<text:bookmark-end text:name="__RefHeading___blokovani_slevy_1"/><text:bookmark-end text:name="blokovani_slevy"/></text:h>
      <text:p text:style-name="Text_20_body">U každého druhu dokladu je možné stanovit, od které hodnoty lze na zakázku uplatnit slevu a na kterém stupni (zakázka nebo doklad) se má uskutečnit kontrola. Neobsahuje-li zakázka danou hodnotu, neposkytne se žádná sleva zakázky. To znamená, že základní sleva zakázky je nastavena na 0.</text:p>
      <text:p text:style-name="Text_20_body"><draw:frame draw:style-name="media" draw:name="0" text:anchor-type="as-char" draw:z-index="0" svg:width="18.203333333333cm" style:rel-width="100%" svg:height="15.187083333333cm" style:rel-height="scale"><draw:image xlink:href="Pictures/992ca320563f70b09bc9175f396c878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leva od hodnoty </text:p>
          </table:table-cell>
          <table:table-cell office:value-type="string" table:style-name="tablecell">
            <text:p text:style-name="tablealignleft"> Určení, od jaké hodnoty je možné na zakázku uplatnit slevu. </text:p>
          </table:table-cell>
        </table:table-row>
        <table:table-row>
          <table:table-cell office:value-type="string" table:style-name="tablecell">
            <text:p text:style-name="tablealignleft"> Kontrola </text:p>
          </table:table-cell>
          <table:table-cell office:value-type="string" table:style-name="tablecell">
            <text:p text:style-name="tablealignleft"> Přepínací tlačítko pro volbu, kde má následovat kontrola uplatnění slevy - Zakázka/Doklad/Kontola není k dispozici. </text:p>
          </table:table-cell>
        </table:table-row>
      </table:table>
      <text:p text:style-name="Text_20_body">// Strana: /basstamm/sawkontb00w/sawkontb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4::42:15</meta:creation-date>
    <dc:creator>Generated</dc:creator>
    <dc:date>2026-08-18T04::42:15</dc:date>
    <dc:language>en-US</dc:language>
    <meta:editing-cycles>1</meta:editing-cycles>
    <meta:editing-duration>PT0S</meta:editing-duration>
    <dc:title>i2doku-cz:020-ciselniky:090-cenove-tabulky:040-sawkontb00w:sawkontb102f:start</dc:title>
  </office:meta>
</office:document-meta>
</file>