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40-sawkontb00w:start"/><text:bookmark-start text:name="__RefHeading___tabulky_podminek_1"/><text:bookmark-start text:name="tabulky_podminek"/>Tabulky podmínek<text:bookmark-end text:name="__RefHeading___tabulky_podminek_1"/><text:bookmark-end text:name="tabulky_podminek"/></text:h>
      <text:p text:style-name="Text_20_body">V tomto číselníku se evidují podmínky cen a slev. Tyto podmínky jsou přiřazeny jednotlivým zákazníkům v číselníku zákazníků a dodavatelům v číselníku dodavatelů a definují možné varianty cen a slev. </text:p>
      <text:h text:style-name="Heading_20_2" text:outline-level="2"><text:bookmark-start text:name="__RefHeading___podminka_2"/><text:bookmark-start text:name="podminka"/>Podmínka<text:bookmark-end text:name="__RefHeading___podminka_2"/><text:bookmark-end text:name="podminka"/></text:h>
      <text:p text:style-name="Text_20_body">V tomto číselníku se evidují podmínky cen a slev. Tyto podmínky jsou přiřazeny jednotlivým zákazníkům v číselníku zákazníků a dodavatelům v číselníku dodavatelů a definují možné varianty cen a slev. </text:p>
      <text:p text:style-name="Text_20_body"><draw:frame draw:style-name="media" draw:name="0" text:anchor-type="as-char" draw:z-index="0" svg:width="" svg:rel-width="100%" svg:height="0cm"><draw:image xlink:href="/var/www/dokuwiki/data/media/i2doku-cz/020-ciselniky/090-cenove-tabulky/040-sawkontb00w/cz_0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dmínka </text:p>
          </table:table-cell>
          <table:table-cell office:value-type="string" table:style-name="tablecell">
            <text:p text:style-name="tablealignleft"> Číslo podmínky cen a slev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odmínky cen a slev. </text:p>
          </table:table-cell>
        </table:table-row>
        <table:table-row>
          <table:table-cell office:value-type="string" table:style-name="tablecell">
            <text:p text:style-name="tablealignleft"> Odstupňovaná cena </text:p>
          </table:table-cell>
          <table:table-cell office:value-type="string" table:style-name="tablecell">
            <text:p text:style-name="tablealignleft"> Je-li zaškrtávací tlačítko aktivní, zohledňuje se odstupňovaná cena. </text:p>
          </table:table-cell>
        </table:table-row>
        <table:table-row>
          <table:table-cell office:value-type="string" table:style-name="tablecell">
            <text:p text:style-name="tablealignleft"> Propočet uzávěrky </text:p>
          </table:table-cell>
          <table:table-cell office:value-type="string" table:style-name="tablecell">
            <text:p text:style-name="tablealignleft"> Je-li zaškrtávací tlačítko aktivní, je zohledňována uzávěrka množství stanovená v číselníku dodavatel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ložkové slevy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Je-li zaškrtávací tlačítko aktivní, zohledňuje se položková základní sleva.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Je-li zaškrtávací tlačítko aktivní, zohledňuje se položková stupnicová sleva. </text:p>
          </table:table-cell>
        </table:table-row>
        <table:table-row>
          <table:table-cell office:value-type="string" table:style-name="tablecell">
            <text:p text:style-name="tablealignleft"> Akční sleva </text:p>
          </table:table-cell>
          <table:table-cell office:value-type="string" table:style-name="tablecell">
            <text:p text:style-name="tablealignleft"> Je-li zaškrtávací tlačítko aktivní, zohledňuje se položková akční sleva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Je-li zaškrtávací tlačítko aktivní, zohledňuje se položková zvláštní sleva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běr z přednastavených možností pro základ pro výpočet položkových slev - Zbývající hodnota/Aditivní. </text:p>
          </table:table-cell>
        </table:table-row>
        <table:table-row>
          <table:table-cell office:value-type="string" table:style-name="tablecell">
            <text:p text:style-name="tablealignleft"> Vykazování </text:p>
          </table:table-cell>
          <table:table-cell office:value-type="string" table:style-name="tablecell">
            <text:p text:style-name="tablealignleft"> Výběr z přednastavených možností pro vykazování slev na formulářích - Skryté/Otevřené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levy zakázky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Je-li zaškrtávací tlačítko aktivní, zohledňuje se základní sleva zakázky.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Je-li zaškrtávací tlačítko aktivní, zohledňuje se hodnotová sleva zakázky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Je-li zaškrtávací tlačítko aktivní, zohledňuje se zvláštní sleva zakázky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běr z přednastavených možností pro základ pro výpočet slev zakázky - Zbývající hodnota/Aditivn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anovení ceny </text:p>
          </table:table-cell>
        </table:table-row>
        <table:table-row>
          <table:table-cell office:value-type="string" table:style-name="tablecell">
            <text:p text:style-name="tablealignleft"> Fixní stupnice </text:p>
          </table:table-cell>
          <table:table-cell office:value-type="string" table:style-name="tablecell">
            <text:p text:style-name="tablealignleft"> Má-li být v zakázce užívána stále stejná stupnice stupňů a to nezávisle na množství nebo hodnotě, zadá se zde číslo 01 - 20. Tímto způsobem může být např. stanoveno, že platí stále cena za 100 ks, i když zákazník objednal pouze 20 kusů. </text:p>
          </table:table-cell>
        </table:table-row>
        <table:table-row>
          <table:table-cell office:value-type="string" table:style-name="tablecell">
            <text:p text:style-name="tablealignleft"> Fixní zákl. datum </text:p>
          </table:table-cell>
          <table:table-cell office:value-type="string" table:style-name="tablecell">
            <text:p text:style-name="tablealignleft"> Má-li být používána v určitém období stále stejná cena, nezávisle na změnách cen, zadá se zde datum, ke kterému je tato cena platná. Má-li platit např. stále cena jako na začátku roku 2009, ačkoliv již platí ceny roku 2010, napíše se do tohoto pole datum 01.01.2009. </text:p>
          </table:table-cell>
        </table:table-row>
        <table:table-row>
          <table:table-cell office:value-type="string" table:style-name="tablecell">
            <text:p text:style-name="tablealignleft"> Akce automaticky </text:p>
          </table:table-cell>
          <table:table-cell office:value-type="string" table:style-name="tablecell">
            <text:p text:style-name="tablealignleft"> Přepínací tlačítko pro volbu, jak stanovit akční cen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o - používá se stále akční cena, i když se jedná o standardní zbož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e - akční cena se používá pouze, pokud se jedná o akční zbož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taz - uživatel může v rámci pořízení zakázky určit, zda se použije akční cena. </text:p>
          </table:table-cell>
        </table:table-row>
        <table:table-row>
          <table:table-cell office:value-type="string" table:style-name="tablecell">
            <text:p text:style-name="tablealignleft"> Akce blokovat </text:p>
          </table:table-cell>
          <table:table-cell office:value-type="string" table:style-name="tablecell">
            <text:p text:style-name="tablealignleft"> Je-li zaškrtávací tlačítko aktivní, nejsou dovoleny žádné akční ceny. </text:p>
          </table:table-cell>
        </table:table-row>
        <table:table-row>
          <table:table-cell office:value-type="string" table:style-name="tablecell">
            <text:p text:style-name="tablealignleft"> Standardní sleva na akci </text:p>
          </table:table-cell>
          <table:table-cell office:value-type="string" table:style-name="tablecell">
            <text:p text:style-name="tablealignleft"> Je-li zaškrtávací tlačítko aktivní, mohou být standardní slevy poskytnuty také na akční zboží. </text:p>
          </table:table-cell>
        </table:table-row>
        <table:table-row>
          <table:table-cell office:value-type="string" table:style-name="tablecell">
            <text:p text:style-name="tablealignleft"> Akční sleva </text:p>
          </table:table-cell>
          <table:table-cell office:value-type="string" table:style-name="tablecell">
            <text:p text:style-name="tablealignleft"> Je-li zaškrtávací tlačítko aktivní, je poskytnuta akční sleva. </text:p>
          </table:table-cell>
        </table:table-row>
        <table:table-row>
          <table:table-cell office:value-type="string" table:style-name="tablecell">
            <text:p text:style-name="tablealignleft"> Nejlepší cena </text:p>
          </table:table-cell>
          <table:table-cell office:value-type="string" table:style-name="tablecell">
            <text:p text:style-name="tablealignleft"> Je-li zaškrtávací tlačítko aktivní, je poskytnuta nejlepší cena podle standardní nebo akční slevy. Na jednotlivých položkách systém porovnává hodnotu položky bez akce se standardní slevou s hodnotou položky na základě akce. Lepší cena je převzata do zakázky. Nezohledňují se však slevy skupin a zakázky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90-cenove-tabulky:040-sawkontb00w:sawkontb102f:start" text:style-name="Internet_20_link" text:visited-style-name="Visited_20_Internet_20_Link">Blokování slevy</text:a></text:p>
        </text:list-item>
        <text:list-item>
          <text:p text:style-name="List_20_1_Content"><text:a xlink:type="simple" xlink:href="https://wiki.data-norms.cz/doku.php?id=i2doku-cz:020-ciselniky:090-cenove-tabulky:040-sawkontb00w:sawkontb103f:start" text:style-name="Internet_20_link" text:visited-style-name="Visited_20_Internet_20_Link">Dodatečné náklady</text:a></text:p>
        </text:list-item>
        <text:list-item>
          <text:p text:style-name="List_20_1_Content_Last"><text:a xlink:type="simple" xlink:href="https://wiki.data-norms.cz/doku.php?id=i2doku-cz:020-ciselniky:090-cenove-tabulky:040-sawkontb00w:sawkontb104f:start" text:style-name="Internet_20_link" text:visited-style-name="Visited_20_Internet_20_Link">Skupiny cen</text:a></text:p>
        </text:list-item>
      </text:list>
      <text:line-break/>
      <text:p text:style-name="Text_20_body">// Strana: /basstamm/sawkontb00w/sawkontb101f // <text:line-break/>
// Strana: /basstamm/sawkontb00w/_set_0 // <text:line-break/>
// Strana: /basstamm/sawkontb00w/_set_1 // <text:line-break/>
// Strana: /basstamm/sawkont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5:04</meta:creation-date>
    <dc:creator>Generated</dc:creator>
    <dc:date>2026-08-17T07::55:04</dc:date>
    <dc:language>en-US</dc:language>
    <meta:editing-cycles>1</meta:editing-cycles>
    <meta:editing-duration>PT0S</meta:editing-duration>
    <dc:title>i2doku-cz:020-ciselniky:090-cenove-tabulky:040-sawkontb00w:start</dc:title>
  </office:meta>
</office:document-meta>
</file>