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0d09781e77f5bb2c3345fd217bb4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50-sawaufrb00w:sawaufrb103f:start"/><text:bookmark-start text:name="__RefHeading___hodnotova_sleva_nova_1"/><text:bookmark-start text:name="hodnotova_sleva_nova"/>Hodnotová sleva nová<text:bookmark-end text:name="__RefHeading___hodnotova_sleva_nova_1"/><text:bookmark-end text:name="hodnotova_sleva_nova"/></text:h>
      <text:p text:style-name="Text_20_body">Na této straně evidujeme hodnotové slevy k hodnotové stupnici pro novou slevu. 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480d09781e77f5bb2c3345fd217bb43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Hodnota od které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v procentech nebo částce od odpovídající hodnoty. </text:p>
          </table:table-cell>
        </table:table-row>
      </table:table>
      <text:p text:style-name="Text_20_body">// Strana: /basstamm/sawaufrb00w/sawaufr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57:21</meta:creation-date>
    <dc:creator>Generated</dc:creator>
    <dc:date>2026-08-17T17::57:21</dc:date>
    <dc:language>en-US</dc:language>
    <meta:editing-cycles>1</meta:editing-cycles>
    <meta:editing-duration>PT0S</meta:editing-duration>
    <dc:title>i2doku-cz:020-ciselniky:090-cenove-tabulky:050-sawaufrb00w:sawaufrb103f:start</dc:title>
  </office:meta>
</office:document-meta>
</file>