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50-sawaufrb00w:start"/><text:bookmark-start text:name="__RefHeading___slevy_zakazky_1"/><text:bookmark-start text:name="slevy_zakazky"/>Slevy zakázky<text:bookmark-end text:name="__RefHeading___slevy_zakazky_1"/><text:bookmark-end text:name="slevy_zakazky"/></text:h>
      <text:p text:style-name="Text_20_body">V tomto číselníku evidujeme celkové slevy zakázky. Poskytujeme-li zákazníkovi případně poskytuje-li nám dodavatel standardně slevy zakázky, můžeme tyto slevy přiřadit v číselníku zákazníků nebo dodavatelů kokrétním zákazníkům a dodavatelům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90-cenove-tabulky:050-sawaufrb00w:sawaufrb101f:start" text:style-name="Internet_20_link" text:visited-style-name="Visited_20_Internet_20_Link">Slevy zakázky</text:a></text:p>
        </text:list-item>
        <text:list-item>
          <text:p text:style-name="List_20_1_Content"><text:a xlink:type="simple" xlink:href="https://wiki.data-norms.cz/doku.php?id=i2doku-cz:020-ciselniky:090-cenove-tabulky:050-sawaufrb00w:sawaufrb102f:start" text:style-name="Internet_20_link" text:visited-style-name="Visited_20_Internet_20_Link">Hodnotová sleva aktuální</text:a></text:p>
        </text:list-item>
        <text:list-item>
          <text:p text:style-name="List_20_1_Content_Last"><text:a xlink:type="simple" xlink:href="https://wiki.data-norms.cz/doku.php?id=i2doku-cz:020-ciselniky:090-cenove-tabulky:050-sawaufrb00w:sawaufrb103f:start" text:style-name="Internet_20_link" text:visited-style-name="Visited_20_Internet_20_Link">Hodnotová sleva nová</text:a></text:p>
        </text:list-item>
      </text:list>
      <text:line-break/>
      <text:p text:style-name="Text_20_body">// Strana: /basstamm/sawaufrb00w/_set_0 //
// Strana: /basstamm/sawaufrb00w/_set_1 //
// Strana: /basstamm/sawaufrb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37:14</meta:creation-date>
    <dc:creator>Generated</dc:creator>
    <dc:date>2026-08-17T08::37:14</dc:date>
    <dc:language>en-US</dc:language>
    <meta:editing-cycles>1</meta:editing-cycles>
    <meta:editing-duration>PT0S</meta:editing-duration>
    <dc:title>i2doku-cz:020-ciselniky:090-cenove-tabulky:050-sawaufrb00w:start</dc:title>
  </office:meta>
</office:document-meta>
</file>