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a398c9051e6b3c6b1180d41aa5c37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060-sawgrprb00w:sawgrprb102f:start"/><text:bookmark-start text:name="__RefHeading___mnozstevni_sleva_aktualni_1"/><text:bookmark-start text:name="mnozstevni_sleva_aktualni"/>Množstevní sleva aktuální<text:bookmark-end text:name="__RefHeading___mnozstevni_sleva_aktualni_1"/><text:bookmark-end text:name="mnozstevni_sleva_aktualni"/></text:h>
      <text:p text:style-name="Text_20_body">Na této straně evidujeme aktuální množstevní slevy.</text:p>
      <text:p text:style-name="Text_20_body"><draw:frame draw:style-name="media" draw:name="0" text:anchor-type="as-char" draw:z-index="0" svg:width="18.203333333333cm" style:rel-width="100%" svg:height="13.599583333333cm" style:rel-height="scale"><draw:image xlink:href="Pictures/2ca398c9051e6b3c6b1180d41aa5c37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1-20 </text:p>
          </table:table-cell>
          <table:table-cell office:value-type="string" table:style-name="tablecell">
            <text:p text:style-name="tablealignleft"> Množství, od kterého je sleva platná. </text:p>
          </table:table-cell>
        </table:table-row>
        <table:table-row>
          <table:table-cell office:value-type="string" table:style-name="tablecell">
            <text:p text:style-name="tablealignleft"> Sleva 1-20 </text:p>
          </table:table-cell>
          <table:table-cell office:value-type="string" table:style-name="tablecell">
            <text:p text:style-name="tablealignleft"> Sleva v procentech nebo částce od odpovídajícího množství. </text:p>
          </table:table-cell>
        </table:table-row>
      </table:table>
      <text:p text:style-name="Text_20_body">// Strana: /basstamm/sawgrprb00w/sawgrpr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1::30:44</meta:creation-date>
    <dc:creator>Generated</dc:creator>
    <dc:date>2026-08-17T11::30:44</dc:date>
    <dc:language>en-US</dc:language>
    <meta:editing-cycles>1</meta:editing-cycles>
    <meta:editing-duration>PT0S</meta:editing-duration>
    <dc:title>i2doku-cz:020-ciselniky:090-cenove-tabulky:060-sawgrprb00w:sawgrprb102f:start</dc:title>
  </office:meta>
</office:document-meta>
</file>