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634e5fc75cc991eb70b4216bee2b9b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90-cenove-tabulky:060-sawgrprb00w:sawgrprb105f:start"/><text:bookmark-start text:name="__RefHeading___hodnotova_sleva_nova_1"/><text:bookmark-start text:name="hodnotova_sleva_nova"/>Hodnotová sleva nová<text:bookmark-end text:name="__RefHeading___hodnotova_sleva_nova_1"/><text:bookmark-end text:name="hodnotova_sleva_nova"/></text:h>
      <text:p text:style-name="Text_20_body">V budoucnu platná hodnotová slevy. Řídí se na stránce skupinové slevy políčkem datum.</text:p>
      <text:p text:style-name="Text_20_body"><draw:frame draw:style-name="media" draw:name="0" text:anchor-type="as-char" draw:z-index="0" svg:width="18.203333333333cm" style:rel-width="100%" svg:height="13.599583333333cm" style:rel-height="scale"><draw:image xlink:href="Pictures/5634e5fc75cc991eb70b4216bee2b9b2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Stupnice od 1-20 </text:p>
          </table:table-cell>
          <table:table-cell office:value-type="string" table:style-name="tablecell">
            <text:p text:style-name="tablealignleft"> Hodnota, od kterého je sleva platná. </text:p>
          </table:table-cell>
        </table:table-row>
        <table:table-row>
          <table:table-cell office:value-type="string" table:style-name="tablecell">
            <text:p text:style-name="tablealignleft"> Sleva 1-20 </text:p>
          </table:table-cell>
          <table:table-cell office:value-type="string" table:style-name="tablecell">
            <text:p text:style-name="tablealignleft"> Sleva od odpovídajícího množství. </text:p>
          </table:table-cell>
        </table:table-row>
      </table:table>
      <text:p text:style-name="Text_20_body">// Strana: /basstamm/sawgrprb00w/sawgrprb105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1::26:55</meta:creation-date>
    <dc:creator>Generated</dc:creator>
    <dc:date>2026-08-15T11::26:55</dc:date>
    <dc:language>en-US</dc:language>
    <meta:editing-cycles>1</meta:editing-cycles>
    <meta:editing-duration>PT0S</meta:editing-duration>
    <dc:title>i2doku-cz:020-ciselniky:090-cenove-tabulky:060-sawgrprb00w:sawgrprb105f:start</dc:title>
  </office:meta>
</office:document-meta>
</file>