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70-slwkalkt00w:start"/><text:bookmark-start text:name="__RefHeading___kalkulacni_tabulky_1"/><text:bookmark-start text:name="kalkulacni_tabulky"/>Kalkulační tabulky<text:bookmark-end text:name="__RefHeading___kalkulacni_tabulky_1"/><text:bookmark-end text:name="kalkulacni_tabulky"/></text:h>
      <text:p text:style-name="Text_20_body">Tento číselník je možné vyplnit pouze při určité parametrizaci systému.</text:p>
      <text:p text:style-name="Text_20_body">// Strana: /basstamm/slwkalkt00w/_set_0 // <text:line-break/>
// Strana: /basstamm/slwkalkt00w/_set_1 // <text:line-break/>
// Strana: /basstamm/slwkalkt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4:58</meta:creation-date>
    <dc:creator>Generated</dc:creator>
    <dc:date>2026-08-17T08::44:58</dc:date>
    <dc:language>en-US</dc:language>
    <meta:editing-cycles>1</meta:editing-cycles>
    <meta:editing-duration>PT0S</meta:editing-duration>
    <dc:title>i2doku-cz:020-ciselniky:090-cenove-tabulky:070-slwkalkt00w:start</dc:title>
  </office:meta>
</office:document-meta>
</file>