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2d8b6aab2b29380631a6bb00fecf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80-slwpregr00w:start"/><text:bookmark-start text:name="__RefHeading___skupiny_cen_1"/><text:bookmark-start text:name="skupiny_cen"/>Skupiny cen<text:bookmark-end text:name="__RefHeading___skupiny_cen_1"/><text:bookmark-end text:name="skupiny_cen"/></text:h>
      <text:p text:style-name="Text_20_body">Tento číselník je možné vyplnit pouze při určité parametrizaci systému.</text:p>
      <text:p text:style-name="Text_20_body">Skupinu cen můžeme přiřadit ke zboží v číselníku zboží. Přiřazením skupin cen mohou být změněny stupnice ceníků.</text:p>
      <text:p text:style-name="Text_20_body"><draw:frame draw:style-name="media" draw:name="0" text:anchor-type="as-char" draw:z-index="0" svg:width="15.292916666667cm" svg:height="12.091458333333cm"><draw:image xlink:href="Pictures/882d8b6aab2b29380631a6bb00fecf7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cen </text:p>
          </table:table-cell>
          <table:table-cell office:value-type="string" table:style-name="tablecell">
            <text:p text:style-name="tablealignleft"> Číslo skupiny cen.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cen. </text:p>
          </table:table-cell>
        </table:table-row>
        <table:table-row>
          <table:table-cell office:value-type="string" table:style-name="tablecell">
            <text:p text:style-name="tablealignleft"> Stupnice množství </text:p>
          </table:table-cell>
          <table:table-cell office:value-type="string" table:style-name="tablecell">
            <text:p text:style-name="tablealignleft"> Přiřazení stupnice množství. </text:p>
          </table:table-cell>
        </table:table-row>
      </table:table>
      <text:p text:style-name="Text_20_body">// Strana: /basstamm/slwpregr00w/slwpregr101f // <text:line-break/>
// Strana: /basstamm/slwpregr00w/_set_0 // <text:line-break/>
// Strana: /basstamm/slwpregr00w/_set_1 //  <text:line-break/>
// Strana: /basstamm/slwpreg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6</meta:creation-date>
    <dc:creator>Generated</dc:creator>
    <dc:date>2026-08-15T09::31:16</dc:date>
    <dc:language>en-US</dc:language>
    <meta:editing-cycles>1</meta:editing-cycles>
    <meta:editing-duration>PT0S</meta:editing-duration>
    <dc:title>i2doku-cz:020-ciselniky:090-cenove-tabulky:080-slwpregr00w:start</dc:title>
  </office:meta>
</office:document-meta>
</file>