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581f6c4cfa6a8a6f0cfa1aafa2b33c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100-sewekmen00w:start"/><text:bookmark-start text:name="__RefHeading___stupnice_nakup_1"/><text:bookmark-start text:name="stupnice_nakup"/>Stupnice nákup<text:bookmark-end text:name="__RefHeading___stupnice_nakup_1"/><text:bookmark-end text:name="stupnice_nakup"/></text:h>
      <text:p text:style-name="Text_20_body">V tomto číselníku evidujeme stupnice nákupu.</text:p>
      <text:p text:style-name="Text_20_body"><draw:frame draw:style-name="media" draw:name="0" text:anchor-type="as-char" draw:z-index="0" svg:width="16.880416666667cm" svg:height="11.826875cm"><draw:image xlink:href="Pictures/9581f6c4cfa6a8a6f0cfa1aafa2b33c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</text:p>
          </table:table-cell>
          <table:table-cell office:value-type="string" table:style-name="tablecell">
            <text:p text:style-name="tablealignleft"> Číslo stupnice nákup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stupnice nákupu. </text:p>
          </table:table-cell>
        </table:table-row>
        <table:table-row>
          <table:table-cell office:value-type="string" table:style-name="tablecell">
            <text:p text:style-name="tablealignleft"> Od množství 1 až Od množství 20 </text:p>
          </table:table-cell>
          <table:table-cell office:value-type="string" table:style-name="tablecell">
            <text:p text:style-name="tablealignleft"> Hodnoty stupnice nákupu vzestupně. Zadaná hodnota vždy udává, od kterého množství zboží stupeň stupnice platí. </text:p>
          </table:table-cell>
        </table:table-row>
      </table:table>
      <text:p text:style-name="Text_20_body">// Strana: /basstamm/sewekmen00w/sewekmen101f // <text:line-break/>
// Strana: /basstamm/sewekmen00w/_set_0 // <text:line-break/>
// Strana: /basstamm/sewekmen00w/_set_1 // <text:line-break/>
// Strana: /basstamm/sewekmen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6:09</meta:creation-date>
    <dc:creator>Generated</dc:creator>
    <dc:date>2026-08-15T12::06:09</dc:date>
    <dc:language>en-US</dc:language>
    <meta:editing-cycles>1</meta:editing-cycles>
    <meta:editing-duration>PT0S</meta:editing-duration>
    <dc:title>i2doku-cz:020-ciselniky:090-cenove-tabulky:100-sewekmen00w:start</dc:title>
  </office:meta>
</office:document-meta>
</file>