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a2a7912fe443b08c1a06468ff69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30-sawaktrb00w:sawaktrb102f:start"/><text:bookmark-start text:name="__RefHeading___hodnota_slevy_1"/><text:bookmark-start text:name="hodnota_slevy"/>Hodnota slevy<text:bookmark-end text:name="__RefHeading___hodnota_slevy_1"/><text:bookmark-end text:name="hodnota_slevy"/></text:h>
      <text:p text:style-name="Text_20_body">Na této straně je možné zadat slevu pro jednotlivé stupně dané stupnice prodeje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0aa2a7912fe443b08c1a06468ff69b1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</text:p>
          </table:table-cell>
          <table:table-cell office:value-type="string" table:style-name="tablecell">
            <text:p text:style-name="tablealignleft"> Stupnice prodeje dle přiřazení na straně Akce. </text:p>
          </table:table-cell>
        </table:table-row>
        <table:table-row>
          <table:table-cell office:value-type="string" table:style-name="tablecell">
            <text:p text:style-name="tablealignleft"> Sleva </text:p>
          </table:table-cell>
          <table:table-cell office:value-type="string" table:style-name="tablecell">
            <text:p text:style-name="tablealignleft"> Hodnota nebo procento slevy pro aktuální stupně. </text:p>
          </table:table-cell>
        </table:table-row>
      </table:table>
      <text:p text:style-name="Text_20_body">// Strana: /basstamm/sawaktrb00w/sawaktr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8:42</meta:creation-date>
    <dc:creator>Generated</dc:creator>
    <dc:date>2026-08-17T07::08:42</dc:date>
    <dc:language>en-US</dc:language>
    <meta:editing-cycles>1</meta:editing-cycles>
    <meta:editing-duration>PT0S</meta:editing-duration>
    <dc:title>i2doku-cz:020-ciselniky:090-cenove-tabulky:130-sawaktrb00w:sawaktrb102f:start</dc:title>
  </office:meta>
</office:document-meta>
</file>