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097fca16503f966f813d89cad66821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130-sawaktrb00w:sawaktrb103f:start"/><text:bookmark-start text:name="__RefHeading___zbozi_1"/><text:bookmark-start text:name="zbozi"/>Zboží<text:bookmark-end text:name="__RefHeading___zbozi_1"/><text:bookmark-end text:name="zbozi"/></text:h>
      <text:p text:style-name="Text_20_body">Na této straně můžeme přiřadit dané akční slevě jednotlivé zboží.</text:p>
      <text:p text:style-name="Text_20_body"><draw:frame draw:style-name="media" draw:name="0" text:anchor-type="as-char" draw:z-index="0" svg:width="18.203333333333cm" style:rel-width="100%" svg:height="14.075833333333cm" style:rel-height="scale"><draw:image xlink:href="Pictures/3097fca16503f966f813d89cad66821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Přiřazení zboží z číselníku zboží k dané akční slevě. </text:p>
          </table:table-cell>
        </table:table-row>
      </table:table>
      <text:p text:style-name="Text_20_body">// Strana: /basstamm/sawaktrb00w/sawaktrb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18:02</meta:creation-date>
    <dc:creator>Generated</dc:creator>
    <dc:date>2026-08-17T11::18:02</dc:date>
    <dc:language>en-US</dc:language>
    <meta:editing-cycles>1</meta:editing-cycles>
    <meta:editing-duration>PT0S</meta:editing-duration>
    <dc:title>i2doku-cz:020-ciselniky:090-cenove-tabulky:130-sawaktrb00w:sawaktrb103f:start</dc:title>
  </office:meta>
</office:document-meta>
</file>