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start"/><text:bookmark-start text:name="__RefHeading___cenove_tabulky_1"/><text:bookmark-start text:name="cenove_tabulky"/>Cenové tabulky<text:bookmark-end text:name="__RefHeading___cenove_tabulky_1"/><text:bookmark-end text:name="cenove_tabulky"/></text:h>
      <text:p text:style-name="Text_20_body">V cenových tabulkách se evidují údaje, které jsou potřebné ke stanovení ceny v rámci zpracování zakázky. Samotné stanovení ceny v zakázce je vícestupňové (položka zakázky, skupina zboží, zakázka celkem) a velmi flexibilní. Řízeno je zejména přes cenové podmínky, které jsou přiřazeny každému zákazníkovi v číselníku zákazníků. K tomu může být ještě cena vypočtená zákazníkovi ovlivněna zvláštní slevou, akcí, množstevní slevou a podobně.</text:p>
      <text:p text:style-name="Text_20_body">Zpracování cenových tabulek je závislé na zvolené parametrizaci systému.</text:p>
      <text:p text:style-name="Text_20_body">i/2 nabízí celou řadu nástrojů a způsobů, jak stanovovat ceny, umožňuje využití široké palety slev, bonusů,…
Tvorba ceny je možná na těchto úrovních:</text:p>
      <text:list text:style-name="List_20_1" text:continue-numbering="false">
        <text:list-item>
          <text:p text:style-name="List_20_1_Content_First"> položka</text:p>
        </text:list-item>
        <text:list-item>
          <text:p text:style-name="List_20_1_Content"> skupina zboží</text:p>
        </text:list-item>
        <text:list-item>
          <text:p text:style-name="List_20_1_Content_Last"> zakázka</text:p>
        </text:list-item>
      </text:list>
      <text:p text:style-name="Text_20_body">Hlavním nastavením pro ceny a slevy jsou podmínky cen a slev přiřazené každému zákazníkovi.  Cena pro zákazníka může být dále ovlivněna uplatněním zvláštních cen, akcí, množstevních vlivů.
Zpracování podmínek ovlivňujících cenu je závislé na parametrizaci i/2. Z tohoto pohledu rozlišujeme 2 varianty tvorby cen: variantu 0 a variantu 1. Tabulka uvádí rozdíly mezi těmito variantami z pohledu číselníků, které se při těchto variantách využívají. Varianta 0 se již nepoužívá, protože nemá tolik možností jako varianta 1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Číslo</text:p>
          </table:table-cell>
          <table:table-cell office:value-type="string" table:style-name="tableheader">
            <text:p text:style-name="Table_20_Heading">Číselník</text:p>
          </table:table-cell>
          <table:table-cell office:value-type="string" table:style-name="tableheader">
            <text:p text:style-name="Table_20_Heading">Varianta 0</text:p>
          </table:table-cell>
          <table:table-cell office:value-type="string" table:style-name="tableheader">
            <text:p text:style-name="Table_20_Heading">Varianta 1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Množstevní stupnice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Hodnotová stupnice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Ceníky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Tabulka podmínek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Skupiny cen</text:p>
          </table:table-cell>
          <table:table-cell office:value-type="string" table:style-name="tablecell">
            <text:p text:style-name="tablealignleft">Parametr</text:p>
          </table:table-cell>
          <table:table-cell office:value-type="string" table:style-name="tablecell">
            <text:p text:style-name="tablealignleft">Parametr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Slevy na zakázku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Tabulky kalkulací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Kalkulační stupnice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Slevy na položku</text:p>
          </table:table-cell>
          <table:table-cell office:value-type="string" table:style-name="tablecell">
            <text:p text:style-name="tablealignleft">Parametr</text:p>
          </table:table-cell>
          <table:table-cell office:value-type="string" table:style-name="tablecell">
            <text:p text:style-name="tablealignleft">Parametr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Slevy na skupiny</text:p>
          </table:table-cell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kupinové slevy na skupiny</text:p>
          </table:table-cell>
          <table:table-cell office:value-type="string" table:style-name="tablecell">
            <text:p text:style-name="tablealignleft">Parametr</text:p>
          </table:table-cell>
          <table:table-cell office:value-type="string" table:style-name="tablecell">
            <text:p text:style-name="tablealignleft">Parametr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Stupnice prodej</text:p>
          </table:table-cell>
          <table:table-cell office:value-type="string" table:style-name="tablecell">
            <text:p text:style-name="tablealignleft">Ne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tupnice slev prodej</text:p>
          </table:table-cell>
          <table:table-cell office:value-type="string" table:style-name="tablecell">
            <text:p text:style-name="tablealignleft">Ne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Stupnice nákup</text:p>
          </table:table-cell>
          <table:table-cell office:value-type="string" table:style-name="tablecell">
            <text:p text:style-name="tablealignleft">Ne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Stupnice slev nákup</text:p>
          </table:table-cell>
          <table:table-cell office:value-type="string" table:style-name="tablecell">
            <text:p text:style-name="tablealignleft">Ne</text:p>
          </table:table-cell>
          <table:table-cell office:value-type="string" table:style-name="tablecell">
            <text:p text:style-name="tablealignleft">Ano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Akční slevy</text:p>
          </table:table-cell>
          <table:table-cell office:value-type="string" table:style-name="tablecell">
            <text:p text:style-name="tablealignleft">Ne</text:p>
          </table:table-cell>
          <table:table-cell office:value-type="string" table:style-name="tablecell">
            <text:p text:style-name="tablealignleft">Ano</text:p>
          </table:table-cell>
        </table:table-row>
      </table:table>
      <text:h text:style-name="Heading_20_2" text:outline-level="2"><text:bookmark-start text:name="__RefHeading___druhy_slev_2"/><text:bookmark-start text:name="druhy_slev"/>Druhy slev<text:bookmark-end text:name="__RefHeading___druhy_slev_2"/><text:bookmark-end text:name="druhy_slev"/></text:h>
      <text:p text:style-name="Text_20_body">V i/2 je k dispozici široký výběr konstrukce slev. Slevy lze uplatňovat na těchto úrovních:</text:p>
      <text:list text:style-name="List_20_1" text:continue-numbering="false">
        <text:list-item>
          <text:p text:style-name="List_20_1_Content_First"> na úrovni položky</text:p>
        </text:list-item>
        <text:list-item>
          <text:p text:style-name="List_20_1_Content"> na úrovni skupiny zboží</text:p>
        </text:list-item>
        <text:list-item>
          <text:p text:style-name="List_20_1_Content"> skupinové slevy na skupiny</text:p>
        </text:list-item>
        <text:list-item>
          <text:p text:style-name="List_20_1_Content"> slevy na zakázku</text:p>
        </text:list-item>
        <text:list-item>
          <text:p text:style-name="List_20_1_Content"> akční slevy</text:p>
        </text:list-item>
        <text:list-item>
          <text:p text:style-name="List_20_1_Content"> slevy konkrétnímu zákazníkovi na hlavní skupiny, skupiny zboží</text:p>
        </text:list-item>
        <text:list-item>
          <text:p text:style-name="List_20_1_Content_Last"> zvláštní slevy konkrétnímu zákazníkovi na zboží </text:p>
        </text:list-item>
      </text:list>
      <text:h text:style-name="Heading_20_4" text:outline-level="4"><text:bookmark-start text:name="__RefHeading___slevy_na_polozky_zakazky_pro_konkretniho_zakaznika_3"/><text:bookmark-start text:name="slevy_na_polozky_zakazky_pro_konkretniho_zakaznika"/>Slevy na položky zakázky pro konkrétního zákazníka<text:bookmark-end text:name="__RefHeading___slevy_na_polozky_zakazky_pro_konkretniho_zakaznika_3"/><text:bookmark-end text:name="slevy_na_polozky_zakazky_pro_konkretniho_zakaznika"/></text:h>
      <text:p text:style-name="Text_20_body">Pokud chceme uplatňovat vůči vybranému zákazníkovi slevy na položky zakázky, je potřeba provést následující nastavení:</text:p>
      <text:list text:style-name="List_20_1" text:continue-numbering="false">
        <text:list-item>
          <text:p text:style-name="List_20_1_Content_First"> musí existovat Tabulka podmínek (Číselníky - Cenové tabulky - Tabulka podmínek), která má povolenou slevu na položku - tj. levý sloupeček v Tabulce podmínek „Položkové slevy“.  Zde vybereme příslušnou slevu a označíme zatržením.</text:p>
        </text:list-item>
        <text:list-item>
          <text:p text:style-name="List_20_1_Content">  sleva na všechno zboží pro daného zákazníka: V Číselníku zákazníků - sada Prodej, stránka Podmínky - založíme slevu pro všechny skupiny zboží. To znamená, že při zadávání nové věty vynecháme první dvě pole „Hlavní skupina“ a „Skupina zboží“. Zadáme platnost slevy, procento slevy, kód ceníku a kód tabulky podmínek, která má povolenou slevu na položku. </text:p>
        </text:list-item>
        <text:list-item>
          <text:p text:style-name="List_20_1_Content"> sleva na konkrétní zboží pro daného zákazníka: V Číselníku zákazníků – sada Prodej, stránka Zvláštní sleva – založíme konkrétní zboží, pro které má být sleva uplatněna. Zadáme platnost slevy, procento slevy, kód ceníku a kód tabulky podmínek, která má povolenou slevu na položku. </text:p>
        </text:list-item>
        <text:list-item>
          <text:p text:style-name="List_20_1_Content"> v Číselníku zboží je potřeba u ceníku přiřazeného u zákazníka povolit slevu na položku. Nastavuje se na sadě Prodej - Prodejní ceny, na stránce „Cena“ zatrhneme Způsob slevy „Položka“.</text:p>
        </text:list-item>
        <text:list-item/>
      </text:list>
      <text:p text:style-name="Text_20_body">Za těchto podmínek se při pořízení zakázky dostane sleva pro zboží pro konkrétního zákazníka do zakázky. Procento slevy je vidět na stránce Ceny a slevy u Položky zakázky, hodnota slevy a cena netto položky je vidět na stránce  „Skladová položka“ při pohybu po jednotlivých sloupcích tabul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90-cenove-tabulky:010-sawmesta00w:start" text:style-name="Internet_20_link" text:visited-style-name="Visited_20_Internet_20_Link">Množstevní stupnice</text:a></text:p>
        </text:list-item>
        <text:list-item>
          <text:p text:style-name="List_20_1_Content"><text:a xlink:type="simple" xlink:href="https://wiki.data-norms.cz/doku.php?id=i2doku-cz:020-ciselniky:090-cenove-tabulky:020-sawwesta00w:start" text:style-name="Internet_20_link" text:visited-style-name="Visited_20_Internet_20_Link">Hodnotová stupnice</text:a></text:p>
        </text:list-item>
        <text:list-item>
          <text:p text:style-name="List_20_1_Content"><text:a xlink:type="simple" xlink:href="https://wiki.data-norms.cz/doku.php?id=i2doku-cz:020-ciselniky:090-cenove-tabulky:030-swpre00w:start" text:style-name="Internet_20_link" text:visited-style-name="Visited_20_Internet_20_Link">Ceníky</text:a></text:p>
        </text:list-item>
        <text:list-item>
          <text:p text:style-name="List_20_1_Content"><text:a xlink:type="simple" xlink:href="https://wiki.data-norms.cz/doku.php?id=i2doku-cz:020-ciselniky:090-cenove-tabulky:040-sawkontb00w:start" text:style-name="Internet_20_link" text:visited-style-name="Visited_20_Internet_20_Link">Tabulky podmínek</text:a></text:p>
        </text:list-item>
        <text:list-item>
          <text:p text:style-name="List_20_1_Content"><text:a xlink:type="simple" xlink:href="https://wiki.data-norms.cz/doku.php?id=i2doku-cz:020-ciselniky:090-cenove-tabulky:050-sawaufrb00w:start" text:style-name="Internet_20_link" text:visited-style-name="Visited_20_Internet_20_Link">Slevy zakázky</text:a></text:p>
        </text:list-item>
        <text:list-item>
          <text:p text:style-name="List_20_1_Content"><text:a xlink:type="simple" xlink:href="https://wiki.data-norms.cz/doku.php?id=i2doku-cz:020-ciselniky:090-cenove-tabulky:060-sawgrprb00w:start" text:style-name="Internet_20_link" text:visited-style-name="Visited_20_Internet_20_Link">Skupinové slevy</text:a></text:p>
        </text:list-item>
        <text:list-item>
          <text:p text:style-name="List_20_1_Content"><text:a xlink:type="simple" xlink:href="https://wiki.data-norms.cz/doku.php?id=i2doku-cz:020-ciselniky:090-cenove-tabulky:070-slwkalkt00w:start" text:style-name="Internet_20_link" text:visited-style-name="Visited_20_Internet_20_Link">Kalkulační tabulky</text:a></text:p>
        </text:list-item>
        <text:list-item>
          <text:p text:style-name="List_20_1_Content"><text:a xlink:type="simple" xlink:href="https://wiki.data-norms.cz/doku.php?id=i2doku-cz:020-ciselniky:090-cenove-tabulky:080-slwpregr00w:start" text:style-name="Internet_20_link" text:visited-style-name="Visited_20_Internet_20_Link">Skupiny cen</text:a></text:p>
        </text:list-item>
        <text:list-item>
          <text:p text:style-name="List_20_1_Content"><text:a xlink:type="simple" xlink:href="https://wiki.data-norms.cz/doku.php?id=i2doku-cz:020-ciselniky:090-cenove-tabulky:090-sawafmen00w:start" text:style-name="Internet_20_link" text:visited-style-name="Visited_20_Internet_20_Link">Stupnice prodej</text:a></text:p>
        </text:list-item>
        <text:list-item>
          <text:p text:style-name="List_20_1_Content"><text:a xlink:type="simple" xlink:href="https://wiki.data-norms.cz/doku.php?id=i2doku-cz:020-ciselniky:090-cenove-tabulky:100-sewekmen00w:start" text:style-name="Internet_20_link" text:visited-style-name="Visited_20_Internet_20_Link">Stupnice nákup</text:a></text:p>
        </text:list-item>
        <text:list-item>
          <text:p text:style-name="List_20_1_Content"><text:a xlink:type="simple" xlink:href="https://wiki.data-norms.cz/doku.php?id=i2doku-cz:020-ciselniky:090-cenove-tabulky:110-sawstfrb00w:start" text:style-name="Internet_20_link" text:visited-style-name="Visited_20_Internet_20_Link">Stupnicové slevy prodej</text:a></text:p>
        </text:list-item>
        <text:list-item>
          <text:p text:style-name="List_20_1_Content"><text:a xlink:type="simple" xlink:href="https://wiki.data-norms.cz/doku.php?id=i2doku-cz:020-ciselniky:090-cenove-tabulky:120-sewekrab00w:start" text:style-name="Internet_20_link" text:visited-style-name="Visited_20_Internet_20_Link">Stupnicové slevy nákup</text:a></text:p>
        </text:list-item>
        <text:list-item>
          <text:p text:style-name="List_20_1_Content_Last"><text:a xlink:type="simple" xlink:href="https://wiki.data-norms.cz/doku.php?id=i2doku-cz:020-ciselniky:090-cenove-tabulky:130-sawaktrb00w:start" text:style-name="Internet_20_link" text:visited-style-name="Visited_20_Internet_20_Link">Akční slevy</text:a></text:p>
        </text:list-item>
      </text:list>
      <text:line-break/>
      <text:p text:style-name="Text_20_body">// Strana: /_menu/xpcode/xpcode9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37:58</meta:creation-date>
    <dc:creator>Generated</dc:creator>
    <dc:date>2026-08-17T13::37:58</dc:date>
    <dc:language>en-US</dc:language>
    <meta:editing-cycles>1</meta:editing-cycles>
    <meta:editing-duration>PT0S</meta:editing-duration>
    <dc:title>i2doku-cz:020-ciselniky:090-cenove-tabulky:start</dc:title>
  </office:meta>
</office:document-meta>
</file>