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10-slwmeein00w:start"/><text:bookmark-start text:name="__RefHeading___jednotky_mnozstvi_1"/><text:bookmark-start text:name="jednotky_mnozstvi"/>Jednotky množství<text:bookmark-end text:name="__RefHeading___jednotky_mnozstvi_1"/><text:bookmark-end text:name="jednotky_mnozstvi"/></text:h>
      <text:p text:style-name="Text_20_body">V tomto číselníku jsou evidovány skladové, nákupní a prodejní jednotky vztahující se ke zboží (např. kus, kilogram, metr atd.).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20-ciselniky:100-skladu:010-slwmeein00w:slwmeein102f:start" text:style-name="Internet_20_link" text:visited-style-name="Visited_20_Internet_20_Link">Název</text:a></text:p>
        </text:list-item>
      </text:list>
      <text:line-break/>
      <text:p text:style-name="Text_20_body">// Strana: /basstamm/slwmeein00w/_set_0 // <text:line-break/>
// Strana: /basstamm/slwmeein00w/_set_1 // <text:line-break/>
// Strana: /basstamm/slwmeein00w/sxwmerkm000f // <text:line-break/>
// Strana: /basstamm/slwmeein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35:41</meta:creation-date>
    <dc:creator>Generated</dc:creator>
    <dc:date>2026-08-17T18::35:41</dc:date>
    <dc:language>en-US</dc:language>
    <meta:editing-cycles>1</meta:editing-cycles>
    <meta:editing-duration>PT0S</meta:editing-duration>
    <dc:title>i2doku-cz:020-ciselniky:100-skladu:010-slwmeein00w:start</dc:title>
  </office:meta>
</office:document-meta>
</file>