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c1f183b997ef35f05979a32544e1e4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020-slwprein00w:start"/><text:bookmark-start text:name="__RefHeading___cenove_jednotky_1"/><text:bookmark-start text:name="cenove_jednotky"/>Cenové jednotky<text:bookmark-end text:name="__RefHeading___cenove_jednotky_1"/><text:bookmark-end text:name="cenove_jednotky"/></text:h>
      <text:p text:style-name="Text_20_body">V tomto číselníku se evidují cenové jednotky (např. každá skladová jednotka, každých 10 skladových jednotek, každých 100 skladových jednotek atd.). </text:p>
      <text:p text:style-name="Text_20_body"><draw:frame draw:style-name="media" draw:name="0" text:anchor-type="as-char" draw:z-index="0" svg:width="15.292916666667cm" svg:height="11.853333333333cm"><draw:image xlink:href="Pictures/2c1f183b997ef35f05979a32544e1e4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</text:p>
          </table:table-cell>
          <table:table-cell office:value-type="string" table:style-name="tablecell">
            <text:p text:style-name="tablealignleft"> Číslo cenové jednotky. </text:p>
          </table:table-cell>
        </table:table-row>
        <table:table-row>
          <table:table-cell office:value-type="string" table:style-name="tablecell">
            <text:p text:style-name="tablealignleft"> Faktor </text:p>
          </table:table-cell>
          <table:table-cell office:value-type="string" table:style-name="tablecell">
            <text:p text:style-name="tablealignleft"> Faktor přepočtu cen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cenové jednotky. </text:p>
          </table:table-cell>
        </table:table-row>
        <table:table-row>
          <table:table-cell office:value-type="string" table:style-name="tablecell">
            <text:p text:style-name="tablealignleft"> ISO kód </text:p>
          </table:table-cell>
          <table:table-cell office:value-type="string" table:style-name="tablecell">
            <text:p text:style-name="tablealignleft"> Mezinárodní standardizovaný kód jednotky. Významný je především v souvislosti s mezinárodní výměnou dat (např. EDIFACT)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cenové jednotky je možné evidovat i v cizích jazycích. </text:p>
          </table:table-cell>
        </table:table-row>
      </table:table>
      <text:p text:style-name="Text_20_body">// Strana: /basstamm/slwprein00w/slwprein101f // <text:line-break/>
// Strana: /basstamm/slwprein00w/_set_0 // <text:line-break/>
// Strana: /basstamm/slwprein00w/_set_1 // <text:line-break/>
// Strana: /basstamm/slwprein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5:54</meta:creation-date>
    <dc:creator>Generated</dc:creator>
    <dc:date>2026-08-15T11::25:54</dc:date>
    <dc:language>en-US</dc:language>
    <meta:editing-cycles>1</meta:editing-cycles>
    <meta:editing-duration>PT0S</meta:editing-duration>
    <dc:title>i2doku-cz:020-ciselniky:100-skladu:020-slwprein00w:start</dc:title>
  </office:meta>
</office:document-meta>
</file>