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e33d344666edbd54e781e996a14245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00-skladu:030-slwwrhgr00w:slwwrhgr101f:start"/><text:bookmark-start text:name="__RefHeading___hlavni_skupiny_zbozi_1"/><text:bookmark-start text:name="hlavni_skupiny_zbozi"/>Hlavní skupiny zboží<text:bookmark-end text:name="__RefHeading___hlavni_skupiny_zbozi_1"/><text:bookmark-end text:name="hlavni_skupiny_zbozi"/></text:h>
      <text:p text:style-name="Text_20_body">Na této straně evidujeme hlavní skupiny zboží.</text:p>
      <text:p text:style-name="Text_20_body"><draw:frame draw:style-name="media" draw:name="0" text:anchor-type="as-char" draw:z-index="0" svg:width="19.261666666667cm" style:rel-width="100%" svg:height="14.12875cm" style:rel-height="scale"><draw:image xlink:href="Pictures/fe33d344666edbd54e781e996a14245d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Hlavní skupina zboží </text:p>
          </table:table-cell>
          <table:table-cell office:value-type="string" table:style-name="tablecell">
            <text:p text:style-name="tablealignleft"> Označení (alfanumerické) hlavní skupiny zboží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hlavní skupiny zboží. </text:p>
          </table:table-cell>
        </table:table-row>
        <table:table-row>
          <table:table-cell office:value-type="string" table:style-name="tablecell">
            <text:p text:style-name="tablealignleft"> Skupina produktů </text:p>
          </table:table-cell>
          <table:table-cell office:value-type="string" table:style-name="tablecell">
            <text:p text:style-name="tablealignleft"> Přiřazení skupiny produktů, ke které patří hlavní skupina zboží. </text:p>
          </table:table-cell>
        </table:table-row>
        <table:table-row>
          <table:table-cell office:value-type="string" table:style-name="tablecell">
            <text:p text:style-name="tablealignleft"> Tab.skupinové slevy </text:p>
          </table:table-cell>
          <table:table-cell office:value-type="string" table:style-name="tablecell">
            <text:p text:style-name="tablealignleft"> Přiřazení tabulky skupinové slevy, má-li být stanovena skupinová sleva přes hlavní skupinu zboží. </text:p>
          </table:table-cell>
        </table:table-row>
        <table:table-row>
          <table:table-cell office:value-type="string" table:style-name="tablecell">
            <text:p text:style-name="tablealignleft"> Dodatek účtu </text:p>
          </table:table-cell>
          <table:table-cell office:value-type="string" table:style-name="tablecell">
            <text:p text:style-name="tablealignleft"> Možnost zadat dodatek účtu, který slouží pro zaúčtování pohybů zboží zařazeného do této hlavní skupiny v rámci integrace ze zakázky do účetnictví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Možnost zadat vícejazyčný název hlavní skupiny zboží. </text:p>
          </table:table-cell>
        </table:table-row>
      </table:table>
      <text:p text:style-name="Text_20_body">// Strana: /basstamm/slwwrhgr00w/slwwrhgr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19:32</meta:creation-date>
    <dc:creator>Generated</dc:creator>
    <dc:date>2026-08-17T07::19:32</dc:date>
    <dc:language>en-US</dc:language>
    <meta:editing-cycles>1</meta:editing-cycles>
    <meta:editing-duration>PT0S</meta:editing-duration>
    <dc:title>i2doku-cz:020-ciselniky:100-skladu:030-slwwrhgr00w:slwwrhgr101f:start</dc:title>
  </office:meta>
</office:document-meta>
</file>