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ff81783ba19462945605c7e74ef8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30-slwwrhgr00w:slwwrhgr103f:start"/><text:bookmark-start text:name="__RefHeading___naklady_odberu_1"/><text:bookmark-start text:name="naklady_odberu"/>Náklady odběru<text:bookmark-end text:name="__RefHeading___naklady_odberu_1"/><text:bookmark-end text:name="naklady_odberu"/></text:h>
      <text:p text:style-name="Text_20_body">Na této straně můžeme zadat odběrní náklady pro skupinu zboží v procentech podle jednotlivých dodavatelů.</text:p>
      <text:p text:style-name="Text_20_body"><draw:frame draw:style-name="media" draw:name="0" text:anchor-type="as-char" draw:z-index="0" svg:width="19.261666666667cm" style:rel-width="100%" svg:height="14.12875cm" style:rel-height="scale"><draw:image xlink:href="Pictures/1aff81783ba19462945605c7e74ef81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dodavatele z číselníku dodavatelů. </text:p>
          </table:table-cell>
        </table:table-row>
        <table:table-row>
          <table:table-cell office:value-type="string" table:style-name="tablecell">
            <text:p text:style-name="tablealignleft"> Odběr. sazba </text:p>
          </table:table-cell>
          <table:table-cell office:value-type="string" table:style-name="tablecell">
            <text:p text:style-name="tablealignleft"> Odběrní sazba v procentech. </text:p>
          </table:table-cell>
        </table:table-row>
      </table:table>
      <text:p text:style-name="Text_20_body">// Strana: /basstamm/slwwrhgr00w/slwwrhg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21</meta:creation-date>
    <dc:creator>Generated</dc:creator>
    <dc:date>2026-08-15T10::54:21</dc:date>
    <dc:language>en-US</dc:language>
    <meta:editing-cycles>1</meta:editing-cycles>
    <meta:editing-duration>PT0S</meta:editing-duration>
    <dc:title>i2doku-cz:020-ciselniky:100-skladu:030-slwwrhgr00w:slwwrhgr103f:start</dc:title>
  </office:meta>
</office:document-meta>
</file>