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00-skladu:030-slwwrhgr00w:start"/><text:bookmark-start text:name="__RefHeading___skupiny_zbozi_1"/><text:bookmark-start text:name="skupiny_zbozi"/>Skupiny zboží<text:bookmark-end text:name="__RefHeading___skupiny_zbozi_1"/><text:bookmark-end text:name="skupiny_zbozi"/></text:h>
      <text:p text:style-name="Text_20_body">V tomto číselníku evidujeme hlavní skupiny zboží a skupiny zboží. Jednotlivé skupiny zboží jsou součástí hlavních skupin zboží. Rozčlenění zboží na skupiny slouží k propočtu skupinových slev a sestavení statistik. Dále mohou být skupiny zboží využity např. při kalkulacích prodejních cen do stupnice kalkulací a také pro účtování ve finančním, nákladovém a projektovém účetnictví. V číselníku zboží je každému zboží přiřazena skupina zboží.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100-skladu:030-slwwrhgr00w:slwwrhgr101f:start" text:style-name="Internet_20_link" text:visited-style-name="Visited_20_Internet_20_Link">Hlavní skupiny zboží</text:a></text:p>
        </text:list-item>
        <text:list-item>
          <text:p text:style-name="List_20_1_Content"><text:a xlink:type="simple" xlink:href="https://wiki.data-norms.cz/doku.php?id=i2doku-cz:020-ciselniky:100-skladu:030-slwwrhgr00w:slwwrhgr102f:start" text:style-name="Internet_20_link" text:visited-style-name="Visited_20_Internet_20_Link">Skupiny zboží</text:a></text:p>
        </text:list-item>
        <text:list-item>
          <text:p text:style-name="List_20_1_Content"><text:a xlink:type="simple" xlink:href="https://wiki.data-norms.cz/doku.php?id=i2doku-cz:020-ciselniky:100-skladu:030-slwwrhgr00w:slwwrhgr103f:start" text:style-name="Internet_20_link" text:visited-style-name="Visited_20_Internet_20_Link">Náklady odběru</text:a></text:p>
        </text:list-item>
        <text:list-item>
          <text:p text:style-name="List_20_1_Content_Last"><text:a xlink:type="simple" xlink:href="https://wiki.data-norms.cz/doku.php?id=i2doku-cz:020-ciselniky:100-skladu:030-slwwrhgr00w:sxwmerkm000f:start" text:style-name="Internet_20_link" text:visited-style-name="Visited_20_Internet_20_Link">Atributy skupiny zboží</text:a></text:p>
        </text:list-item>
      </text:list>
      <text:line-break/>
      <text:p text:style-name="Text_20_body">// Strana: /basstamm/slwwrhgr00w/_set_0 // <text:line-break/>
// Strana: /basstamm/slwwrhgr00w/_set_1 // <text:line-break/>
// Strana: /basstamm/slwwrhgr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0:19</meta:creation-date>
    <dc:creator>Generated</dc:creator>
    <dc:date>2026-08-15T10::10:19</dc:date>
    <dc:language>en-US</dc:language>
    <meta:editing-cycles>1</meta:editing-cycles>
    <meta:editing-duration>PT0S</meta:editing-duration>
    <dc:title>i2doku-cz:020-ciselniky:100-skladu:030-slwwrhgr00w:start</dc:title>
  </office:meta>
</office:document-meta>
</file>