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2c311ebda8b7fec4a74182828a34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40-slwprogr00w:start"/><text:bookmark-start text:name="__RefHeading___skupiny_produktu_1"/><text:bookmark-start text:name="skupiny_produktu"/>Skupiny produktů<text:bookmark-end text:name="__RefHeading___skupiny_produktu_1"/><text:bookmark-end text:name="skupiny_produktu"/></text:h>
      <text:p text:style-name="Text_20_body">Skupiny produktů přiřazujeme hlavním skupinám zboží, slouží k seskupování hlavních skupin zboží. Jsou tedy v hierarchii třídění zboží nejvyšší stupeň sumarizace a používají se výhradně pro statistické vyhodnocení a specifické vyhodnocení zákazníků. </text:p>
      <text:p text:style-name="Text_20_body"><draw:frame draw:style-name="media" draw:name="0" text:anchor-type="as-char" draw:z-index="0" svg:width="22.436666666667cm" style:rel-width="100%" svg:height="13.149791666667cm" style:rel-height="scale"><draw:image xlink:href="Pictures/ab2c311ebda8b7fec4a74182828a346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</text:p>
          </table:table-cell>
          <table:table-cell office:value-type="string" table:style-name="tablecell">
            <text:p text:style-name="tablealignleft"> Označení (alfanumerické) skupiny produktů. </text:p>
          </table:table-cell>
        </table:table-row>
        <table:table-row>
          <table:table-cell office:value-type="string" table:style-name="tablecell">
            <text:p text:style-name="tablealignleft"> Interní název </text:p>
          </table:table-cell>
          <table:table-cell office:value-type="string" table:style-name="tablecell">
            <text:p text:style-name="tablealignleft"> Interní název skupiny produktů. </text:p>
          </table:table-cell>
        </table:table-row>
        <table:table-row>
          <table:table-cell office:value-type="string" table:style-name="tablecell">
            <text:p text:style-name="tablealignleft"> Jazyk/Název </text:p>
          </table:table-cell>
          <table:table-cell office:value-type="string" table:style-name="tablecell">
            <text:p text:style-name="tablealignleft"> Vícejazyčný název skupiny produktů. </text:p>
          </table:table-cell>
        </table:table-row>
      </table:table>
      <text:p text:style-name="Text_20_body">// Strana: /basstamm/slwprogr00w/slwprogr101f // <text:line-break/>
// Strana: /basstamm/slwprogr00w // <text:line-break/>
// Strana: /basstamm/slwprogr00w/_set_0 // <text:line-break/>
// Strana: /basstamm/slwpro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6</meta:creation-date>
    <dc:creator>Generated</dc:creator>
    <dc:date>2026-08-15T09::31:16</dc:date>
    <dc:language>en-US</dc:language>
    <meta:editing-cycles>1</meta:editing-cycles>
    <meta:editing-duration>PT0S</meta:editing-duration>
    <dc:title>i2doku-cz:020-ciselniky:100-skladu:040-slwprogr00w:start</dc:title>
  </office:meta>
</office:document-meta>
</file>