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84154d863343c4271dab34eed7c85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50-sxwartar00w:sxwartar102f:start"/><text:bookmark-start text:name="__RefHeading___sklady_1"/><text:bookmark-start text:name="sklady"/>Sklady<text:bookmark-end text:name="__RefHeading___sklady_1"/><text:bookmark-end text:name="sklady"/></text:h>
      <text:p text:style-name="Text_20_body">Na této straně přiřazujeme typu zboží sklady. Přiřazení skladu je předpokladem, aby mohl být v číselníku zboží přiřazen danému zboží sklad. Ke každému přiřazenému skladu může být udán i druh dispozice.</text:p>
      <text:p text:style-name="Text_20_body"><draw:frame draw:style-name="media" draw:name="0" text:anchor-type="as-char" draw:z-index="0" svg:width="20.769791666667cm" style:rel-width="100%" svg:height="13.626041666667cm" style:rel-height="scale"><draw:image xlink:href="Pictures/3e84154d863343c4271dab34eed7c85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Přiřazení skladu. </text:p>
          </table:table-cell>
        </table:table-row>
        <table:table-row>
          <table:table-cell office:value-type="string" table:style-name="tablecell">
            <text:p text:style-name="tablealignleft"> Druhy dispozic </text:p>
          </table:table-cell>
          <table:table-cell office:value-type="string" table:style-name="tablecell">
            <text:p text:style-name="tablealignleft"> Přiřazení druhu dispozice. </text:p>
          </table:table-cell>
        </table:table-row>
        <table:table-row>
          <table:table-cell office:value-type="string" table:style-name="tablecell">
            <text:p text:style-name="tablealignleft"> Kategorie místa </text:p>
          </table:table-cell>
          <table:table-cell office:value-type="string" table:style-name="tablecell">
            <text:p text:style-name="tablealignleft"> Kategorie skladového místa. </text:p>
          </table:table-cell>
        </table:table-row>
      </table:table>
      <text:p text:style-name="Text_20_body">// Strana: /basstamm/sxwartar00w/sxwarta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44:31</meta:creation-date>
    <dc:creator>Generated</dc:creator>
    <dc:date>2026-08-17T16::44:31</dc:date>
    <dc:language>en-US</dc:language>
    <meta:editing-cycles>1</meta:editing-cycles>
    <meta:editing-duration>PT0S</meta:editing-duration>
    <dc:title>i2doku-cz:020-ciselniky:100-skladu:050-sxwartar00w:sxwartar102f:start</dc:title>
  </office:meta>
</office:document-meta>
</file>