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eec4d3afdcbcdde2facd43b9b67f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50-sxwartar00w:sxwartar103f:start"/><text:bookmark-start text:name="__RefHeading___druhy_zuctovani_1"/><text:bookmark-start text:name="druhy_zuctovani"/>Druhy zúčtování<text:bookmark-end text:name="__RefHeading___druhy_zuctovani_1"/><text:bookmark-end text:name="druhy_zuctovani"/></text:h>
      <text:p text:style-name="Text_20_body">Přes druhy zúčtování se definuje, zda bude daný typ zboží pro zákazníka zúčtovatelný nebo nezúčtovatelný nebo jestli mohou nastat u daného typu obě možnosti. (Např. výměna zboží během záruční doby - nezúčtovatelný, výměna zboží při neuznané reklamaci - zúčtovatelný.) </text:p>
      <text:p text:style-name="Text_20_body"><draw:frame draw:style-name="media" draw:name="0" text:anchor-type="as-char" draw:z-index="0" svg:width="20.769791666667cm" style:rel-width="100%" svg:height="13.626041666667cm" style:rel-height="scale"><draw:image xlink:href="Pictures/3beec4d3afdcbcdde2facd43b9b67f3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Přiřazení druhu zúčtování. </text:p>
          </table:table-cell>
        </table:table-row>
      </table:table>
      <text:p text:style-name="Text_20_body">// Strana: /basstamm/sxwartar00w/sxwarta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1:52</meta:creation-date>
    <dc:creator>Generated</dc:creator>
    <dc:date>2026-08-17T07::21:52</dc:date>
    <dc:language>en-US</dc:language>
    <meta:editing-cycles>1</meta:editing-cycles>
    <meta:editing-duration>PT0S</meta:editing-duration>
    <dc:title>i2doku-cz:020-ciselniky:100-skladu:050-sxwartar00w:sxwartar103f:start</dc:title>
  </office:meta>
</office:document-meta>
</file>