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ad7ef7cc3d3d18baee2fdf47f2e2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50-sxwartar00w:sxwartar104f:start"/><text:bookmark-start text:name="__RefHeading___druhy_polozek_1"/><text:bookmark-start text:name="druhy_polozek"/>Druhy položek<text:bookmark-end text:name="__RefHeading___druhy_polozek_1"/><text:bookmark-end text:name="druhy_polozek"/></text:h>
      <text:p text:style-name="Text_20_body">Na této straně můžeme povolit pro daný typ zboží pomocí ikony pro označení v hlavní nástrojové liště <draw:frame draw:style-name="media" draw:name="0" text:anchor-type="as-char" draw:z-index="0" svg:width="" svg:rel-width="100%" svg:height="0cm"><draw:image xlink:href="/var/www/dokuwiki/data/media/i2doku-cz/020-ciselniky/100-skladu/050-sxwartar00w/sxwartar104f/cz_14.jpg" xlink:type="simple" xlink:show="embed" xlink:actuate="onLoad"/></draw:frame> druhy položek zakázky, kde může být tento typ zboží použitý. Zablokovat druhy položek zakázky pro tento typ zboží můžeme přes ikonu pro odznačení <draw:frame draw:style-name="media" draw:name="1" text:anchor-type="as-char" draw:z-index="1" svg:width="" svg:rel-width="100%" svg:height="0cm"><draw:image xlink:href="/var/www/dokuwiki/data/media/i2doku-cz/020-ciselniky/100-skladu/050-sxwartar00w/sxwartar104f/cz_15.jpg" xlink:type="simple" xlink:show="embed" xlink:actuate="onLoad"/></draw:frame>.</text:p>
      <text:p text:style-name="Text_20_body"><draw:frame draw:style-name="media" draw:name="2" text:anchor-type="as-char" draw:z-index="2" svg:width="20.769791666667cm" style:rel-width="100%" svg:height="13.626041666667cm" style:rel-height="scale"><draw:image xlink:href="Pictures/bdad7ef7cc3d3d18baee2fdf47f2e28c.jpg" xlink:type="simple" xlink:show="embed" xlink:actuate="onLoad"/></draw:frame></text:p>
      <text:p text:style-name="Text_20_body">// Strana: /basstamm/sxwartar00w/sxwartar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03:41</meta:creation-date>
    <dc:creator>Generated</dc:creator>
    <dc:date>2026-08-17T11::03:41</dc:date>
    <dc:language>en-US</dc:language>
    <meta:editing-cycles>1</meta:editing-cycles>
    <meta:editing-duration>PT0S</meta:editing-duration>
    <dc:title>i2doku-cz:020-ciselniky:100-skladu:050-sxwartar00w:sxwartar104f:start</dc:title>
  </office:meta>
</office:document-meta>
</file>