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4053fc039f1ac8c57c74953bd9822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50-sxwartar00w:sxwmerkm000f:start"/><text:bookmark-start text:name="__RefHeading___atributy_1"/><text:bookmark-start text:name="atributy"/>Atributy<text:bookmark-end text:name="__RefHeading___atributy_1"/><text:bookmark-end text:name="atributy"/></text:h>
      <text:p text:style-name="Text_20_body">Na této straně můžeme k typu zboží přiřadit atributy. </text:p>
      <text:p text:style-name="Text_20_body"><draw:frame draw:style-name="media" draw:name="0" text:anchor-type="as-char" draw:z-index="0" svg:width="20.769791666667cm" style:rel-width="100%" svg:height="13.626041666667cm" style:rel-height="scale"><draw:image xlink:href="Pictures/54053fc039f1ac8c57c74953bd982268.jpg" xlink:type="simple" xlink:show="embed" xlink:actuate="onLoad"/></draw:frame></text:p>
      <text:p text:style-name="Text_20_body">// Strana: /basstamm/sxwartar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12:35</meta:creation-date>
    <dc:creator>Generated</dc:creator>
    <dc:date>2026-08-17T20::12:35</dc:date>
    <dc:language>en-US</dc:language>
    <meta:editing-cycles>1</meta:editing-cycles>
    <meta:editing-duration>PT0S</meta:editing-duration>
    <dc:title>i2doku-cz:020-ciselniky:100-skladu:050-sxwartar00w:sxwmerkm000f:start</dc:title>
  </office:meta>
</office:document-meta>
</file>