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7de8caf22368107f4999ca2623d142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60-slwlager00w:slwlager102f:start"/><text:bookmark-start text:name="__RefHeading___skladove_misto_1"/><text:bookmark-start text:name="skladove_misto"/>Skladové místo<text:bookmark-end text:name="__RefHeading___skladove_misto_1"/><text:bookmark-end text:name="skladove_misto"/></text:h>
      <text:p text:style-name="Text_20_body">Pokud je na straně Sklad kategorie místa skladu zvolena „S místem“, je aktivní tato strana a je možné zde zadat jednotlivá skladová místa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57de8caf22368107f4999ca2623d142b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ladové místo </text:p>
          </table:table-cell>
          <table:table-cell office:value-type="string" table:style-name="tablecell">
            <text:p text:style-name="tablealignleft"> Označení (alfanumerické) skladového místa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kladového místa. </text:p>
          </table:table-cell>
        </table:table-row>
        <table:table-row>
          <table:table-cell office:value-type="string" table:style-name="tablecell">
            <text:p text:style-name="tablealignleft"> Zablokováno </text:p>
          </table:table-cell>
          <table:table-cell office:value-type="string" table:style-name="tablecell">
            <text:p text:style-name="tablealignleft"> Úbytek/Přírůstek/Přeskladnění - pokud jsou aktivní zaškrtávací tlačítka, je skladové místo zablokováno pro konkrétní skladové pohyby. </text:p>
          </table:table-cell>
        </table:table-row>
      </table:table>
      <text:p text:style-name="Text_20_body">// Strana: /basstamm/slwlager00w/slwlage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1::37:38</meta:creation-date>
    <dc:creator>Generated</dc:creator>
    <dc:date>2026-08-17T21::37:38</dc:date>
    <dc:language>en-US</dc:language>
    <meta:editing-cycles>1</meta:editing-cycles>
    <meta:editing-duration>PT0S</meta:editing-duration>
    <dc:title>i2doku-cz:020-ciselniky:100-skladu:060-slwlager00w:slwlager102f:start</dc:title>
  </office:meta>
</office:document-meta>
</file>