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15642afc1e06a7ea5592dd54f52bd54.jpg"/>
  <manifest:file-entry manifest:media-type="image/jpeg" manifest:full-path="Pictures/901462dddff384ea5073bb8c889e684d.jpg"/>
  <manifest:file-entry manifest:media-type="image/jpeg" manifest:full-path="Pictures/4e750d40b003c879d52d6f89c21ab107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100-skladu:060-slwlager00w:slwlager104f:start"/><text:bookmark-start text:name="__RefHeading___znak_blokace_1"/><text:bookmark-start text:name="znak_blokace"/>Znak blokace<text:bookmark-end text:name="__RefHeading___znak_blokace_1"/><text:bookmark-end text:name="znak_blokace"/></text:h>
      <text:p text:style-name="Text_20_body">Na této straně jsou definovány znaky blokace, které mohou být uloženy v číselníku zboží. Tímto způsobem je možné v evidenci zakázky provést diferencovanou blokaci na stupně druhů položek. Znak blokace se aktivuje pomocí ikony <draw:frame draw:style-name="media" draw:name="0" text:anchor-type="as-char" draw:z-index="0" svg:width="0.635cm" svg:height="0.635cm"><draw:image xlink:href="Pictures/215642afc1e06a7ea5592dd54f52bd54.jpg" xlink:type="simple" xlink:show="embed" xlink:actuate="onLoad"/></draw:frame> a deaktivuje pomocí ikony <draw:frame draw:style-name="media" draw:name="1" text:anchor-type="as-char" draw:z-index="1" svg:width="0.635cm" svg:height="0.635cm"><draw:image xlink:href="Pictures/901462dddff384ea5073bb8c889e684d.jpg" xlink:type="simple" xlink:show="embed" xlink:actuate="onLoad"/></draw:frame> v hlavní nástrojové liště.</text:p>
      <text:p text:style-name="Text_20_body"><draw:frame draw:style-name="media" draw:name="2" text:anchor-type="as-char" draw:z-index="2" svg:width="20.875625cm" style:rel-width="100%" svg:height="15.822083333333cm" style:rel-height="scale"><draw:image xlink:href="Pictures/4e750d40b003c879d52d6f89c21ab107.jpg" xlink:type="simple" xlink:show="embed" xlink:actuate="onLoad"/></draw:frame></text:p>
      <text:p text:style-name="Text_20_body">// Strana: /basstamm/slwlager00w/slwlager104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4::47:25</meta:creation-date>
    <dc:creator>Generated</dc:creator>
    <dc:date>2026-08-17T14::47:25</dc:date>
    <dc:language>en-US</dc:language>
    <meta:editing-cycles>1</meta:editing-cycles>
    <meta:editing-duration>PT0S</meta:editing-duration>
    <dc:title>i2doku-cz:020-ciselniky:100-skladu:060-slwlager00w:slwlager104f:start</dc:title>
  </office:meta>
</office:document-meta>
</file>