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6f17162111dfa512250f03de868d60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060-slwlager00w:start"/><text:bookmark-start text:name="__RefHeading___ciselnik_skladu_1"/><text:bookmark-start text:name="ciselnik_skladu"/>Číselník skladů<text:bookmark-end text:name="__RefHeading___ciselnik_skladu_1"/><text:bookmark-end text:name="ciselnik_skladu"/></text:h>
      <text:p text:style-name="Text_20_body">V tomto číselníku se evidují jednotlivé sklady a jejich parametry. Pomocí funkce „Naplnit“ je možné sklad dávkově přiřadit zboží dle výběru.</text:p>
      <text:p text:style-name="Text_20_body"><draw:frame draw:style-name="media" draw:name="0" text:anchor-type="as-char" draw:z-index="0" svg:width="20.875625cm" style:rel-width="100%" svg:height="15.822083333333cm" style:rel-height="scale"><draw:image xlink:href="Pictures/f6f17162111dfa512250f03de868d60a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                 </text:p>
          </table:table-cell>
          <table:table-cell office:value-type="string" table:style-name="tableheader">
            <text:p text:style-name="Table_20_Heading"> Obsah/Poznámka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klad                       </text:p>
          </table:table-cell>
          <table:table-cell office:value-type="string" table:style-name="tablecell">
            <text:p text:style-name="tablealignleft"> Číslo skladu.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ázev                       </text:p>
          </table:table-cell>
          <table:table-cell office:value-type="string" table:style-name="tablecell">
            <text:p text:style-name="tablealignleft"> Název skladu.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Jméno/Ulice/Země/PSČ/Místo  </text:p>
          </table:table-cell>
          <table:table-cell office:value-type="string" table:style-name="tablecell">
            <text:p text:style-name="tablealignleft"> Adresa skladu.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 table:number-columns-spanned="2">
            <text:p text:style-name="Table_20_Heading"> Správa stavu                                                                                                     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Kategorie místa             </text:p>
          </table:table-cell>
          <table:table-cell office:value-type="string" table:style-name="tablecell">
            <text:p text:style-name="tablealignleft"> Výběr kategorie místa z přednastavených možností.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práva regálu               </text:p>
          </table:table-cell>
          <table:table-cell office:value-type="string" table:style-name="tablecell">
            <text:p text:style-name="tablealignleft"> Je-li zaškrtávací tlačítko aktivní, může být zboží ve skladu rozděleno na více regálů.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av regálu                 </text:p>
          </table:table-cell>
          <table:table-cell office:value-type="string" table:style-name="tablecell">
            <text:p text:style-name="tablealignleft"> Je-li zaškrtávací tlačítko aktivní, je možné evidovat stav zboží v jednotlivých regálech.                                            </text:p>
          </table:table-cell>
        </table:table-row>
        <table:table-row>
          <table:table-cell office:value-type="string" table:style-name="tablecell">
            <text:p text:style-name="tablealignleft"> Mandant regálu              </text:p>
          </table:table-cell>
          <table:table-cell office:value-type="string" table:style-name="tablecell">
            <text:p text:style-name="tablealignleft"> Přiřazení mandanta regálu.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av sériové čísla          </text:p>
          </table:table-cell>
          <table:table-cell office:value-type="string" table:style-name="tablecell">
            <text:p text:style-name="tablealignleft"> Je-li zaškrtávací tlačítko aktivní, je možné evidovat stav zboží podle sériových čísel.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ventura                   </text:p>
          </table:table-cell>
          <table:table-cell office:value-type="string" table:style-name="tablecell">
            <text:p text:style-name="tablealignleft"> Je-li zaškrtávací tlačítko aktivní, je sklad zahrnut do inventury. Je-li neaktivní, nesmí být sklad zahrnut do inventury.            </text:p>
          </table:table-cell>
        </table:table-row>
        <table:table-row>
          <table:table-cell office:value-type="string" table:style-name="tablecell">
            <text:p text:style-name="tablealignleft"> Správa šarží                </text:p>
          </table:table-cell>
          <table:table-cell office:value-type="string" table:style-name="tablecell">
            <text:p text:style-name="tablealignleft"> Je-li zaškrtávací tlačítko aktivní, je možné evidovat stav zboží podle šarží.                                                        </text:p>
          </table:table-cell>
        </table:table-row>
        <table:table-row>
          <table:table-cell office:value-type="string" table:style-name="tableheader" table:number-columns-spanned="2">
            <text:p text:style-name="Table_20_Heading"> Řízení                                                                                                                  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Návrh dispozice             </text:p>
          </table:table-cell>
          <table:table-cell office:value-type="string" table:style-name="tablecell">
            <text:p text:style-name="tablealignleft"> Je-li zaškrtávací tlačítko aktivní, je možné pro zboží na tomto skladě zpracovávat návrh objednávky.                                 </text:p>
          </table:table-cell>
        </table:table-row>
        <table:table-row>
          <table:table-cell office:value-type="string" table:style-name="tablecell">
            <text:p text:style-name="tablealignleft"> Dodatek účtu                </text:p>
          </table:table-cell>
          <table:table-cell office:value-type="string" table:style-name="tablecell">
            <text:p text:style-name="tablealignleft"> Možnost zadat dodatek účtu, který slouží pro zaúčtování pohybů zboží na skladě v rámci integrace ze zakázky a skladu do účetnictví.  </text:p>
          </table:table-cell>
        </table:table-row>
        <table:table-row>
          <table:table-cell office:value-type="string" table:style-name="tablecell">
            <text:p text:style-name="tablealignleft"> Oblast                      </text:p>
          </table:table-cell>
          <table:table-cell office:value-type="string" table:style-name="tablecell">
            <text:p text:style-name="tablealignleft"> Přiřazení oblasti ke skladu.                                                                                                        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100-skladu:060-slwlager00w:slwlager102f:start" text:style-name="Internet_20_link" text:visited-style-name="Visited_20_Internet_20_Link">Skladové místo</text:a></text:p>
        </text:list-item>
        <text:list-item>
          <text:p text:style-name="List_20_1_Content"><text:a xlink:type="simple" xlink:href="https://wiki.data-norms.cz/doku.php?id=i2doku-cz:020-ciselniky:100-skladu:060-slwlager00w:slwlager103f:start" text:style-name="Internet_20_link" text:visited-style-name="Visited_20_Internet_20_Link">Číselník regálu</text:a></text:p>
        </text:list-item>
        <text:list-item>
          <text:p text:style-name="List_20_1_Content"><text:a xlink:type="simple" xlink:href="https://wiki.data-norms.cz/doku.php?id=i2doku-cz:020-ciselniky:100-skladu:060-slwlager00w:slwlager104f:start" text:style-name="Internet_20_link" text:visited-style-name="Visited_20_Internet_20_Link">Znak blokace</text:a></text:p>
        </text:list-item>
        <text:list-item>
          <text:p text:style-name="List_20_1_Content_Last"><text:a xlink:type="simple" xlink:href="https://wiki.data-norms.cz/doku.php?id=i2doku-cz:020-ciselniky:100-skladu:060-slwlager00w:sxwmerkm000f:start" text:style-name="Internet_20_link" text:visited-style-name="Visited_20_Internet_20_Link">Atributy</text:a></text:p>
        </text:list-item>
      </text:list>
      <text:line-break/>
      <text:p text:style-name="Text_20_body">// Strana: /basstamm/slwlager00w/_set_0 // <text:line-break/>
// Strana: /basstamm/slwlager01w/_set_0 // <text:line-break/>
// Strana: /basstamm/slwlager00w/_set_1 //  <text:line-break/>
// Strana: /basstamm/slwlager01w/_set_1 //  <text:line-break/>
// Strana: /basstamm/slwlager00w/slwlager101f // <text:line-break/>
// Strana: /basstamm/slwlager01w/slwlager101f //
// Strana: /basstamm/slwlager00w // <text:line-break/>
// Strana: /basstamm/slwlager01w // <text:line-break/>
// Strana: /basstamm/slwlager00d/_set_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9::30:06</meta:creation-date>
    <dc:creator>Generated</dc:creator>
    <dc:date>2026-08-17T09::30:06</dc:date>
    <dc:language>en-US</dc:language>
    <meta:editing-cycles>1</meta:editing-cycles>
    <meta:editing-duration>PT0S</meta:editing-duration>
    <dc:title>i2doku-cz:020-ciselniky:100-skladu:060-slwlager00w:start</dc:title>
  </office:meta>
</office:document-meta>
</file>