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7f449cb039287228a883338c1af0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70-swspe00w:swspe101f:start"/><text:bookmark-start text:name="__RefHeading___kody_blokace_1"/><text:bookmark-start text:name="kody_blokace"/>Kódy blokace<text:bookmark-end text:name="__RefHeading___kody_blokace_1"/><text:bookmark-end text:name="kody_blokace"/></text:h>
      <text:p text:style-name="Text_20_body">V tomto číselníku se definují kódy blokace.</text:p>
      <text:p text:style-name="Text_20_body"><draw:frame draw:style-name="media" draw:name="0" text:anchor-type="as-char" draw:z-index="0" svg:width="15.292916666667cm" svg:height="11.932708333333cm"><draw:image xlink:href="Pictures/6f7f449cb039287228a883338c1af01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blokace </text:p>
          </table:table-cell>
          <table:table-cell office:value-type="string" table:style-name="tablecell">
            <text:p text:style-name="tablealignleft"> Číslo kódu bloka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ódu blokace. </text:p>
          </table:table-cell>
        </table:table-row>
        <table:table-row>
          <table:table-cell office:value-type="string" table:style-name="tablecell">
            <text:p text:style-name="tablealignleft"> Jazyk/Název </text:p>
          </table:table-cell>
          <table:table-cell office:value-type="string" table:style-name="tablecell">
            <text:p text:style-name="tablealignleft"> Vícejazyčný název kódu blokace. </text:p>
          </table:table-cell>
        </table:table-row>
      </table:table>
      <text:p text:style-name="Text_20_body">// Strana: /basstamm/swspe00w/swspe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7</meta:creation-date>
    <dc:creator>Generated</dc:creator>
    <dc:date>2026-08-15T10::12:57</dc:date>
    <dc:language>en-US</dc:language>
    <meta:editing-cycles>1</meta:editing-cycles>
    <meta:editing-duration>PT0S</meta:editing-duration>
    <dc:title>i2doku-cz:020-ciselniky:100-skladu:070-swspe00w:swspe101f:start</dc:title>
  </office:meta>
</office:document-meta>
</file>