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a1eb0f582fd3346aa010a87b751cb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70-swspe00w:swspe102f:start"/><text:bookmark-start text:name="__RefHeading___kategorie_1"/><text:bookmark-start text:name="kategorie"/>Kategorie<text:bookmark-end text:name="__RefHeading___kategorie_1"/><text:bookmark-end text:name="kategorie"/></text:h>
      <text:p text:style-name="Text_20_body">Na této straně se označí kategorie zakázky a druhy položek zakázky, které mají být blokovány. Pomocí přepínacího tlačítka je určeno, zda má být položka blokována nebo odblokována nebo vytvořena zpráva.</text:p>
      <text:p text:style-name="Text_20_body"><draw:frame draw:style-name="media" draw:name="0" text:anchor-type="as-char" draw:z-index="0" svg:width="15.292916666667cm" svg:height="11.932708333333cm"><draw:image xlink:href="Pictures/ba1eb0f582fd3346aa010a87b751cb0f.jpg" xlink:type="simple" xlink:show="embed" xlink:actuate="onLoad"/></draw:frame></text:p>
      <text:p text:style-name="Text_20_body">// Strana: /basstamm/swspe00w/swspe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44</meta:creation-date>
    <dc:creator>Generated</dc:creator>
    <dc:date>2026-08-15T11::26:44</dc:date>
    <dc:language>en-US</dc:language>
    <meta:editing-cycles>1</meta:editing-cycles>
    <meta:editing-duration>PT0S</meta:editing-duration>
    <dc:title>i2doku-cz:020-ciselniky:100-skladu:070-swspe00w:swspe102f:start</dc:title>
  </office:meta>
</office:document-meta>
</file>