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70dba435dd32defaefb193594c8ec66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100-skladu:080-swstt00w:start"/><text:bookmark-start text:name="__RefHeading___oznaceni_dane_1"/><text:bookmark-start text:name="oznaceni_dane"/>Označení daně<text:bookmark-end text:name="__RefHeading___oznaceni_dane_1"/><text:bookmark-end text:name="oznaceni_dane"/></text:h>
      <text:p text:style-name="Text_20_body">Označení daně přiřazujeme v číselníku zboží ke každému zboží a tím definujeme sazbu DPH u tohoto zboží. Propojení tohoto číselníku a číselníku Daňové skupiny vede ke správnému přiřazení daňového kódu a správnému výpočtu DPH v rámci dokladů zakázky.</text:p>
      <text:p text:style-name="Text_20_body"><draw:frame draw:style-name="media" draw:name="0" text:anchor-type="as-char" draw:z-index="0" svg:width="15.504583333333cm" svg:height="12.038541666667cm"><draw:image xlink:href="Pictures/70dba435dd32defaefb193594c8ec66e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Označení </text:p>
          </table:table-cell>
          <table:table-cell office:value-type="string" table:style-name="tablecell">
            <text:p text:style-name="tablealignleft"> Číslo označení daně. </text:p>
          </table:table-cell>
        </table:table-row>
        <table:table-row>
          <table:table-cell office:value-type="string" table:style-name="tablecell">
            <text:p text:style-name="tablealignleft"> Název </text:p>
          </table:table-cell>
          <table:table-cell office:value-type="string" table:style-name="tablecell">
            <text:p text:style-name="tablealignleft"> Název označení daně. </text:p>
          </table:table-cell>
        </table:table-row>
      </table:table>
      <text:p text:style-name="Text_20_body">// Strana: /basstamm/swstt00w/swstt101f // <text:line-break/>
// Strana: /basstamm/swstt00w // <text:line-break/>
// Strana: /basstamm/swstt00w/_set_0 // <text:line-break/>
// Strana: /basstamm/swstt00w/_set_1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0::11:06</meta:creation-date>
    <dc:creator>Generated</dc:creator>
    <dc:date>2026-08-15T10::11:06</dc:date>
    <dc:language>en-US</dc:language>
    <meta:editing-cycles>1</meta:editing-cycles>
    <meta:editing-duration>PT0S</meta:editing-duration>
    <dc:title>i2doku-cz:020-ciselniky:100-skladu:080-swstt00w:start</dc:title>
  </office:meta>
</office:document-meta>
</file>