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f0823cc6f6df8f003458e5a7e330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90-slwkalkz00w:start"/><text:bookmark-start text:name="__RefHeading___kalkulacni_prirazka_1"/><text:bookmark-start text:name="kalkulacni_prirazka"/>Kalkulační přirážka<text:bookmark-end text:name="__RefHeading___kalkulacni_prirazka_1"/><text:bookmark-end text:name="kalkulacni_prirazka"/></text:h>
      <text:p text:style-name="Text_20_body">Kalkulační přirážky se používají v rámci různých druhů kalkulací (např. zaváděcí ceny, výrobní náklady, dopravní náklady). </text:p>
      <text:p text:style-name="Text_20_body"><draw:frame draw:style-name="media" draw:name="0" text:anchor-type="as-char" draw:z-index="0" svg:width="16.880416666667cm" svg:height="11.853333333333cm"><draw:image xlink:href="Pictures/eaf0823cc6f6df8f003458e5a7e3303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Číslo kalkulační přiráž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alkulační přirážky. </text:p>
          </table:table-cell>
        </table:table-row>
        <table:table-row>
          <table:table-cell office:value-type="string" table:style-name="tablecell">
            <text:p text:style-name="tablealignleft"> Tarif odběru </text:p>
          </table:table-cell>
          <table:table-cell office:value-type="string" table:style-name="tablecell">
            <text:p text:style-name="tablealignleft"> Přiřazení tarifu odběru ke kalkulační přirážce. </text:p>
          </table:table-cell>
        </table:table-row>
        <table:table-row>
          <table:table-cell office:value-type="string" table:style-name="tablecell">
            <text:p text:style-name="tablealignleft"> Způsob výpočtu </text:p>
          </table:table-cell>
          <table:table-cell office:value-type="string" table:style-name="tablecell">
            <text:p text:style-name="tablealignleft"> Výběr z přednastavených možností - hmotnost nebo hodnota. Přirážka může být vypočtena v závislosti na hodnotě nebo množství. </text:p>
          </table:table-cell>
        </table:table-row>
        <table:table-row>
          <table:table-cell office:value-type="string" table:style-name="tablecell">
            <text:p text:style-name="tablealignleft"> Kategorie přirážky </text:p>
          </table:table-cell>
          <table:table-cell office:value-type="string" table:style-name="tablecell">
            <text:p text:style-name="tablealignleft"> Přiřazení kategorie přirážky. </text:p>
          </table:table-cell>
        </table:table-row>
      </table:table>
      <text:p text:style-name="Text_20_body">// Strana: /basstamm/slwkalkz00w/slwkalkz101f // <text:line-break/>
// Strana: /basstamm/slwkalkz00w/_set_0 // <text:line-break/>
// Strana: /basstamm/slwkalkz00w/_set_1 // <text:line-break/>
// Strana: /basstamm/slwkalkz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26</meta:creation-date>
    <dc:creator>Generated</dc:creator>
    <dc:date>2026-08-15T12::08:26</dc:date>
    <dc:language>en-US</dc:language>
    <meta:editing-cycles>1</meta:editing-cycles>
    <meta:editing-duration>PT0S</meta:editing-duration>
    <dc:title>i2doku-cz:020-ciselniky:100-skladu:090-slwkalkz00w:start</dc:title>
  </office:meta>
</office:document-meta>
</file>