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0c6ba7916d457732b9691fa256d57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00-slwkalka00w:slwkalka101f:start"/><text:bookmark-start text:name="__RefHeading___druh_kalkulace_1"/><text:bookmark-start text:name="druh_kalkulace"/>Druh kalkulace<text:bookmark-end text:name="__RefHeading___druh_kalkulace_1"/><text:bookmark-end text:name="druh_kalkulace"/></text:h>
      <text:p text:style-name="Text_20_body">Druhy kalkulace tvoří podklad pro výpočet kalkulací. </text:p>
      <text:p text:style-name="Text_20_body"><draw:frame draw:style-name="media" draw:name="0" text:anchor-type="as-char" draw:z-index="0" svg:width="16.880416666667cm" svg:height="11.853333333333cm"><draw:image xlink:href="Pictures/00c6ba7916d457732b9691fa256d577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kalkulace </text:p>
          </table:table-cell>
          <table:table-cell office:value-type="string" table:style-name="tablecell">
            <text:p text:style-name="tablealignleft"> Číslo druhu kalkula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kalkulace. </text:p>
          </table:table-cell>
        </table:table-row>
        <table:table-row>
          <table:table-cell office:value-type="string" table:style-name="tablecell">
            <text:p text:style-name="tablealignleft"> Typ kalkulace </text:p>
          </table:table-cell>
          <table:table-cell office:value-type="string" table:style-name="tablecell">
            <text:p text:style-name="tablealignleft"> Výběr z přednastavených možností - nákup nebo kusovník. Kusovník - zde se na základě komponentů kusovníku tvoří přirážka. Nákup - zde se přirážka tvoří přímo z nákupu na základě zohlednění tarifu. </text:p>
          </table:table-cell>
        </table:table-row>
        <table:table-row>
          <table:table-cell office:value-type="string" table:style-name="tablecell">
            <text:p text:style-name="tablealignleft"> Druh výroby </text:p>
          </table:table-cell>
          <table:table-cell office:value-type="string" table:style-name="tablecell">
            <text:p text:style-name="tablealignleft"> Je-li zvolen typ kalkulace kusovník, musí být přiřazen druh výroby. </text:p>
          </table:table-cell>
        </table:table-row>
        <table:table-row>
          <table:table-cell office:value-type="string" table:style-name="tablecell">
            <text:p text:style-name="tablealignleft"> Druh hodnocení </text:p>
          </table:table-cell>
          <table:table-cell office:value-type="string" table:style-name="tablecell">
            <text:p text:style-name="tablealignleft"> Výběr z přednastavených možností - ocenění nebo informativní. Ocenění - zde se v rámci průběhu kalkulace odepisuje oceňovací cena vypočtená v číselníku zboží a provádí znova ocenění skladových stavů včetně skladového účetnictví. Informativní - zde se provede propočet, ale nezanáší se ani do číselníku zboží ani do skladu. </text:p>
          </table:table-cell>
        </table:table-row>
      </table:table>
      <text:p text:style-name="Text_20_body">// Strana: /basstamm/slwkalka00w/slwkalka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26:30</meta:creation-date>
    <dc:creator>Generated</dc:creator>
    <dc:date>2026-08-17T09::26:30</dc:date>
    <dc:language>en-US</dc:language>
    <meta:editing-cycles>1</meta:editing-cycles>
    <meta:editing-duration>PT0S</meta:editing-duration>
    <dc:title>i2doku-cz:020-ciselniky:100-skladu:100-slwkalka00w:slwkalka101f:start</dc:title>
  </office:meta>
</office:document-meta>
</file>