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56f5f9e19623c0aa7fc03c36e314eaa0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20-ciselniky:100-skladu:100-slwkalka00w:slwkalka10201f:start"/><text:bookmark-start text:name="__RefHeading___kalkulacni_sazba_1"/><text:bookmark-start text:name="kalkulacni_sazba"/>Kalkulační sazba<text:bookmark-end text:name="__RefHeading___kalkulacni_sazba_1"/><text:bookmark-end text:name="kalkulacni_sazba"/></text:h>
      <text:p text:style-name="Text_20_body">Kalkulační sazby v procentech nebo jako částky mohou být definovány ke každé kalkulační přirážce. </text:p>
      <text:p text:style-name="Text_20_body"><draw:frame draw:style-name="media" draw:name="0" text:anchor-type="as-char" draw:z-index="0" svg:width="16.880416666667cm" svg:height="11.853333333333cm"><draw:image xlink:href="Pictures/56f5f9e19623c0aa7fc03c36e314eaa0.jpg" xlink:type="simple" xlink:show="embed" xlink:actuate="onLoad"/></draw:frame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Název </text:p>
          </table:table-cell>
          <table:table-cell office:value-type="string" table:style-name="tableheader">
            <text:p text:style-name="Table_20_Heading"> Obsah/Poznámka </text:p>
          </table:table-cell>
        </table:table-row>
        <table:table-row>
          <table:table-cell office:value-type="string" table:style-name="tablecell">
            <text:p text:style-name="tablealignleft"> Přirážka </text:p>
          </table:table-cell>
          <table:table-cell office:value-type="string" table:style-name="tablecell">
            <text:p text:style-name="tablealignleft"> Přiřazení druhu kalkulační přirážky. </text:p>
          </table:table-cell>
        </table:table-row>
        <table:table-row>
          <table:table-cell office:value-type="string" table:style-name="tablecell">
            <text:p text:style-name="tablealignleft"> Způsob výpočtu </text:p>
          </table:table-cell>
          <table:table-cell office:value-type="string" table:style-name="tablecell">
            <text:p text:style-name="tablealignleft"> Systém přiřadí k druhu kalkulační přirážky zadaný způsob výpočtu - hmotnost nebo hodnota. </text:p>
          </table:table-cell>
        </table:table-row>
        <table:table-row>
          <table:table-cell office:value-type="string" table:style-name="tablecell">
            <text:p text:style-name="tablealignleft"> Kalkulační sazba </text:p>
          </table:table-cell>
          <table:table-cell office:value-type="string" table:style-name="tablecell">
            <text:p text:style-name="tablealignleft"> Zadání kalkulační sazby jako částky nebo procentní sazby. </text:p>
          </table:table-cell>
        </table:table-row>
      </table:table>
      <text:p text:style-name="Text_20_body">// Strana: /basstamm/slwkalka00w/slwkalka10201f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7T08::43:30</meta:creation-date>
    <dc:creator>Generated</dc:creator>
    <dc:date>2026-08-17T08::43:30</dc:date>
    <dc:language>en-US</dc:language>
    <meta:editing-cycles>1</meta:editing-cycles>
    <meta:editing-duration>PT0S</meta:editing-duration>
    <dc:title>i2doku-cz:020-ciselniky:100-skladu:100-slwkalka00w:slwkalka10201f:start</dc:title>
  </office:meta>
</office:document-meta>
</file>