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332c0f7385aa81586e8179d72a310a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00-slwkalka00w:slwkalka10202f:start"/><text:bookmark-start text:name="__RefHeading___tarify_1"/><text:bookmark-start text:name="tarify"/>Tarify<text:bookmark-end text:name="__RefHeading___tarify_1"/><text:bookmark-end text:name="tarify"/></text:h>
      <text:p text:style-name="Text_20_body">Na této straně mohou být k druhu kalkulace a kalkulační sazbě zadány tarify podle jednotlivých dodavatelů.</text:p>
      <text:p text:style-name="Text_20_body"><draw:frame draw:style-name="media" draw:name="0" text:anchor-type="as-char" draw:z-index="0" svg:width="16.880416666667cm" svg:height="11.853333333333cm"><draw:image xlink:href="Pictures/3332c0f7385aa81586e8179d72a310a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odavatel </text:p>
          </table:table-cell>
          <table:table-cell office:value-type="string" table:style-name="tablecell">
            <text:p text:style-name="tablealignleft"> Přiřazení dodavatele. </text:p>
          </table:table-cell>
        </table:table-row>
        <table:table-row>
          <table:table-cell office:value-type="string" table:style-name="tablecell">
            <text:p text:style-name="tablealignleft"> Kalkulační sazba </text:p>
          </table:table-cell>
          <table:table-cell office:value-type="string" table:style-name="tablecell">
            <text:p text:style-name="tablealignleft"> Zadání kalkulační sazby v procentech. </text:p>
          </table:table-cell>
        </table:table-row>
      </table:table>
      <text:p text:style-name="Text_20_body">// Strana: /basstamm/slwkalka00w/slwkalka102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0:28</meta:creation-date>
    <dc:creator>Generated</dc:creator>
    <dc:date>2026-08-17T10::10:28</dc:date>
    <dc:language>en-US</dc:language>
    <meta:editing-cycles>1</meta:editing-cycles>
    <meta:editing-duration>PT0S</meta:editing-duration>
    <dc:title>i2doku-cz:020-ciselniky:100-skladu:100-slwkalka00w:slwkalka10202f:start</dc:title>
  </office:meta>
</office:document-meta>
</file>