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001cf88f3a34959660908ba7f60d3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120-slwdimtb00w:start"/><text:bookmark-start text:name="__RefHeading___tabulky_dimenzi_1"/><text:bookmark-start text:name="tabulky_dimenzi"/>Tabulky dimenzí<text:bookmark-end text:name="__RefHeading___tabulky_dimenzi_1"/><text:bookmark-end text:name="tabulky_dimenzi"/></text:h>
      <text:p text:style-name="Text_20_body">Tabulky dimenzí se slouží pro evidenci stejného zboží s jinými barvami, velikostmi atd.</text:p>
      <text:p text:style-name="Text_20_body"><draw:frame draw:style-name="media" draw:name="0" text:anchor-type="as-char" draw:z-index="0" svg:width="18.203333333333cm" style:rel-width="100%" svg:height="13.626041666667cm" style:rel-height="scale"><draw:image xlink:href="Pictures/c001cf88f3a34959660908ba7f60d30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abulka dimenzí </text:p>
          </table:table-cell>
          <table:table-cell office:value-type="string" table:style-name="tablecell">
            <text:p text:style-name="tablealignleft"> Označení (alfanumerické) tabulky dimenz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tabulky dimenzí. </text:p>
          </table:table-cell>
        </table:table-row>
        <table:table-row>
          <table:table-cell office:value-type="string" table:style-name="tablecell">
            <text:p text:style-name="tablealignleft"> Označení dimenze </text:p>
          </table:table-cell>
          <table:table-cell office:value-type="string" table:style-name="tablecell">
            <text:p text:style-name="tablealignleft"> Označení dimenze. </text:p>
          </table:table-cell>
        </table:table-row>
        <table:table-row>
          <table:table-cell office:value-type="string" table:style-name="tablecell">
            <text:p text:style-name="tablealignleft"> Text formuláře </text:p>
          </table:table-cell>
          <table:table-cell office:value-type="string" table:style-name="tablecell">
            <text:p text:style-name="tablealignleft"> Interní text formuláře. </text:p>
          </table:table-cell>
        </table:table-row>
        <table:table-row>
          <table:table-cell office:value-type="string" table:style-name="tablecell">
            <text:p text:style-name="tablealignleft"> Formulář-externí označení </text:p>
          </table:table-cell>
          <table:table-cell office:value-type="string" table:style-name="tablecell">
            <text:p text:style-name="tablealignleft"> Externí text formuláře. </text:p>
          </table:table-cell>
        </table:table-row>
        <table:table-row>
          <table:table-cell office:value-type="string" table:style-name="tablecell">
            <text:p text:style-name="tablealignleft"> Statistická skupina </text:p>
          </table:table-cell>
          <table:table-cell office:value-type="string" table:style-name="tablecell">
            <text:p text:style-name="tablealignleft"> Název statistické skupiny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00-skladu:120-slwdimtb00w:slwdimtb102f:start" text:style-name="Internet_20_link" text:visited-style-name="Visited_20_Internet_20_Link">Jazyky</text:a></text:p>
        </text:list-item>
        <text:list-item>
          <text:p text:style-name="List_20_1_Content"><text:a xlink:type="simple" xlink:href="https://wiki.data-norms.cz/doku.php?id=i2doku-cz:020-ciselniky:100-skladu:120-slwdimtb00w:slwdimtb103f:start" text:style-name="Internet_20_link" text:visited-style-name="Visited_20_Internet_20_Link">Dimenze</text:a></text:p>
        </text:list-item>
        <text:list-item>
          <text:p text:style-name="List_20_1_Content_Last"><text:a xlink:type="simple" xlink:href="https://wiki.data-norms.cz/doku.php?id=i2doku-cz:020-ciselniky:100-skladu:120-slwdimtb00w:slwdimtb104f:start" text:style-name="Internet_20_link" text:visited-style-name="Visited_20_Internet_20_Link">Dim.jazyky</text:a></text:p>
        </text:list-item>
      </text:list>
      <text:line-break/>
      <text:p text:style-name="Text_20_body">// Strana: /basstamm/slwdimtb00w/slwdimtb101f // <text:line-break/>
// Strana: /basstamm/slwdimtb00w/_set_0 // <text:line-break/>
// Strana: /basstamm/slwdimtb00w/_set_1 // <text:line-break/>
// Strana: /basstamm/slwdimtb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7:30</meta:creation-date>
    <dc:creator>Generated</dc:creator>
    <dc:date>2026-08-15T12::07:30</dc:date>
    <dc:language>en-US</dc:language>
    <meta:editing-cycles>1</meta:editing-cycles>
    <meta:editing-duration>PT0S</meta:editing-duration>
    <dc:title>i2doku-cz:020-ciselniky:100-skladu:120-slwdimtb00w:start</dc:title>
  </office:meta>
</office:document-meta>
</file>