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b2df9c8848b007e445bfe68a7f11b7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130-slwhantb00w:slwhantb10202f:start"/><text:bookmark-start text:name="__RefHeading___cizi_jazyky_1"/><text:bookmark-start text:name="cizi_jazyky"/>Cizí jazyky<text:bookmark-end text:name="__RefHeading___cizi_jazyky_1"/><text:bookmark-end text:name="cizi_jazyky"/></text:h>
      <text:p text:style-name="Text_20_body">Na této straně můžeme zadat vícejazyčný interní a externí název položky.</text:p>
      <text:p text:style-name="Text_20_body"><draw:frame draw:style-name="media" draw:name="0" text:anchor-type="as-char" draw:z-index="0" svg:width="19.976041666667cm" style:rel-width="100%" svg:height="14.578541666667cm" style:rel-height="scale"><draw:image xlink:href="Pictures/4b2df9c8848b007e445bfe68a7f11b7d.jpg" xlink:type="simple" xlink:show="embed" xlink:actuate="onLoad"/></draw:frame></text:p>
      <text:p text:style-name="Text_20_body">// Strana: /basstamm/slwhantb00w/slwhantb102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0::54:37</meta:creation-date>
    <dc:creator>Generated</dc:creator>
    <dc:date>2026-08-17T10::54:37</dc:date>
    <dc:language>en-US</dc:language>
    <meta:editing-cycles>1</meta:editing-cycles>
    <meta:editing-duration>PT0S</meta:editing-duration>
    <dc:title>i2doku-cz:020-ciselniky:100-skladu:130-slwhantb00w:slwhantb10202f:start</dc:title>
  </office:meta>
</office:document-meta>
</file>