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5642afc1e06a7ea5592dd54f52bd54.jpg"/>
  <manifest:file-entry manifest:media-type="image/jpeg" manifest:full-path="Pictures/901462dddff384ea5073bb8c889e684d.jpg"/>
  <manifest:file-entry manifest:media-type="image/jpeg" manifest:full-path="Pictures/f2d7ade3313a06517ee31a1c0e3b8f6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30-slwhantb00w:slwhantb103f:start"/><text:bookmark-start text:name="__RefHeading___dimenze_1"/><text:bookmark-start text:name="dimenze"/>Dimenze<text:bookmark-end text:name="__RefHeading___dimenze_1"/><text:bookmark-end text:name="dimenze"/></text:h>
      <text:p text:style-name="Text_20_body">Na této straně mohou být pomocí ikony <draw:frame draw:style-name="media" draw:name="0" text:anchor-type="as-char" draw:z-index="0" svg:width="0.635cm" svg:height="0.635cm"><draw:image xlink:href="Pictures/215642afc1e06a7ea5592dd54f52bd54.jpg" xlink:type="simple" xlink:show="embed" xlink:actuate="onLoad"/></draw:frame> v hlavní nástrojové liště aktivovány (označeny) nebo deaktivovány (odznačeny) pomocí ikony <draw:frame draw:style-name="media" draw:name="1" text:anchor-type="as-char" draw:z-index="1" svg:width="0.635cm" svg:height="0.635cm"><draw:image xlink:href="Pictures/901462dddff384ea5073bb8c889e684d.jpg" xlink:type="simple" xlink:show="embed" xlink:actuate="onLoad"/></draw:frame> jednotlivé dimenze k hlavním dimenzím a poddimenzím pro tuto obchodní jednotku.</text:p>
      <text:p text:style-name="Text_20_body"><draw:frame draw:style-name="media" draw:name="2" text:anchor-type="as-char" draw:z-index="2" svg:width="19.976041666667cm" style:rel-width="100%" svg:height="14.578541666667cm" style:rel-height="scale"><draw:image xlink:href="Pictures/f2d7ade3313a06517ee31a1c0e3b8f6c.jpg" xlink:type="simple" xlink:show="embed" xlink:actuate="onLoad"/></draw:frame></text:p>
      <text:p text:style-name="Text_20_body">// Strana: /basstamm/slwhantb00w/slwhantb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0:30</meta:creation-date>
    <dc:creator>Generated</dc:creator>
    <dc:date>2026-08-17T10::10:30</dc:date>
    <dc:language>en-US</dc:language>
    <meta:editing-cycles>1</meta:editing-cycles>
    <meta:editing-duration>PT0S</meta:editing-duration>
    <dc:title>i2doku-cz:020-ciselniky:100-skladu:130-slwhantb00w:slwhantb103f:start</dc:title>
  </office:meta>
</office:document-meta>
</file>