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a7933bf1c845f1d0547682274a93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30-slwhantb00w:start"/><text:bookmark-start text:name="__RefHeading___obchodni_jednotky_1"/><text:bookmark-start text:name="obchodni_jednotky"/>Obchodní jednotky<text:bookmark-end text:name="__RefHeading___obchodni_jednotky_1"/><text:bookmark-end text:name="obchodni_jednotky"/></text:h>
      <text:p text:style-name="Text_20_body">Obchodní jednotky tvoří možnosti dimenzí, ve kterých je zboží nabízeno k prodeji. Můžeme zadat až tří rozdílné hlavní dimenze a tři rozdílné poddimenze, ve kterých se se zbožím obchoduje. Ke každé hlavní dimenzi i poddimenzi mohou být evidovány případné oddělovače (interpunkce) pro sestavení výsledného označení a názvu zboží.</text:p>
      <text:p text:style-name="Text_20_body"><draw:frame draw:style-name="media" draw:name="0" text:anchor-type="as-char" draw:z-index="0" svg:width="19.976041666667cm" style:rel-width="100%" svg:height="14.578541666667cm" style:rel-height="scale"><draw:image xlink:href="Pictures/96a7933bf1c845f1d0547682274a936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Jednotka obchodu </text:p>
          </table:table-cell>
          <table:table-cell office:value-type="string" table:style-name="tablecell">
            <text:p text:style-name="tablealignleft"> Číslo obchodní jednot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obchodní jednotky. </text:p>
          </table:table-cell>
        </table:table-row>
        <table:table-row>
          <table:table-cell office:value-type="string" table:style-name="tablecell">
            <text:p text:style-name="tablealignleft"> Hlavní dimenze </text:p>
          </table:table-cell>
          <table:table-cell office:value-type="string" table:style-name="tablecell">
            <text:p text:style-name="tablealignleft"> Přiřazení až tří hlavních dimenzí z tabulky dimenzí. </text:p>
          </table:table-cell>
        </table:table-row>
        <table:table-row>
          <table:table-cell office:value-type="string" table:style-name="tablecell">
            <text:p text:style-name="tablealignleft"> Poddimenze </text:p>
          </table:table-cell>
          <table:table-cell office:value-type="string" table:style-name="tablecell">
            <text:p text:style-name="tablealignleft"> Přiřazení až tří poddimenzí z tabulky dimenz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terpunkce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Možnost zadat pro každou přiřazenou hlavní dimenzi a poddimenzi oddělovač pro označení zbož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Možnost zadat pro každou přiřazenou hlavní dimenzi a poddimenzi oddělovač pro název zboží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130-slwhantb00w:slwhantb10201f:start" text:style-name="Internet_20_link" text:visited-style-name="Visited_20_Internet_20_Link">Položka</text:a></text:p>
        </text:list-item>
        <text:list-item>
          <text:p text:style-name="List_20_1_Content"><text:a xlink:type="simple" xlink:href="https://wiki.data-norms.cz/doku.php?id=i2doku-cz:020-ciselniky:100-skladu:130-slwhantb00w:slwhantb10202f:start" text:style-name="Internet_20_link" text:visited-style-name="Visited_20_Internet_20_Link">Cizí jazyky</text:a></text:p>
        </text:list-item>
        <text:list-item>
          <text:p text:style-name="List_20_1_Content_Last"><text:a xlink:type="simple" xlink:href="https://wiki.data-norms.cz/doku.php?id=i2doku-cz:020-ciselniky:100-skladu:130-slwhantb00w:slwhantb103f:start" text:style-name="Internet_20_link" text:visited-style-name="Visited_20_Internet_20_Link">Dimenze</text:a></text:p>
        </text:list-item>
      </text:list>
      <text:line-break/>
      <text:p text:style-name="Text_20_body">// Strana: /basstamm/slwhantb00w/slwhantb101f // <text:line-break/>
// Strana: /basstamm/slwhantb00w/_set_0 // <text:line-break/>
// Strana: /basstamm/slwhantb00w/_set_1 // <text:line-break/>
// Strana: /basstamm/slwhantb00w/slwhantb102f // <text:line-break/>
// Strana: /basstamm/slwhantb00w/slwhantb104f // <text:line-break/>
// Strana: /basstamm/slwhant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34</meta:creation-date>
    <dc:creator>Generated</dc:creator>
    <dc:date>2026-08-15T11::25:34</dc:date>
    <dc:language>en-US</dc:language>
    <meta:editing-cycles>1</meta:editing-cycles>
    <meta:editing-duration>PT0S</meta:editing-duration>
    <dc:title>i2doku-cz:020-ciselniky:100-skladu:130-slwhantb00w:start</dc:title>
  </office:meta>
</office:document-meta>
</file>