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e48185454c71aa3e00010cef4983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50-slwberei00w:slwberei102f:start"/><text:bookmark-start text:name="__RefHeading___opravneni_1"/><text:bookmark-start text:name="opravneni"/>Oprávnění<text:bookmark-end text:name="__RefHeading___opravneni_1"/><text:bookmark-end text:name="opravneni"/></text:h>
      <text:p text:style-name="Text_20_body">Oblast je možno přiřadit u skupin zboží (Číselník skladu - skupiny zboží) na druhé stránce Skupiny zboží.</text:p>
      <text:p text:style-name="Text_20_body">Při přiřazení oblasti se kontroluje, zda má pracující uživatel (dle skupiny uživatelů) právo spravovat tuto oblast. Bez oprávnění nemůže oblasti přiřazovat. Oprávnění je možné nastavit na této straně.</text:p>
      <text:p text:style-name="Text_20_body"><draw:frame draw:style-name="media" draw:name="0" text:anchor-type="as-char" draw:z-index="0" svg:width="16.880416666667cm" svg:height="11.853333333333cm"><draw:image xlink:href="Pictures/66e48185454c71aa3e00010cef498337.jp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Kmenové údaje </text:p>
          </table:table-cell>
          <table:covered-table-cell/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Zadání skupiny uživatelů pro skupinu zboží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ákazník </text:p>
          </table:table-cell>
          <table:table-cell office:value-type="string" table:style-name="tablecell">
            <text:p text:style-name="tablealignleft"> Zadání skupiny uživatelů pro skupinu zákazníků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Zadání skupiny uživatelů pro skupinu dodavatelů.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Oprávnění na zakázku </text:p>
          </table:table-cell>
          <table:covered-table-cell/>
        </table:table-row>
        <table:table-row>
          <table:table-cell office:value-type="string" table:style-name="tablecell">
            <text:p text:style-name="tablealignleft"> Zakázka prodeje </text:p>
          </table:table-cell>
          <table:table-cell office:value-type="string" table:style-name="tablecell">
            <text:p text:style-name="tablealignleft"> Zadání skupiny uživatelů, která smí zvolit v zakázce prodeje kmenové údaje, ke kterým je přiřazená oblast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akázka nákupu </text:p>
          </table:table-cell>
          <table:table-cell office:value-type="string" table:style-name="tablecell">
            <text:p text:style-name="tablealignleft"> Zadání skupiny uživatelů, která smí zvolit v zakázce nákupu kmenové údaje, ke kterým je přiřazená oblast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akázka výroby </text:p>
          </table:table-cell>
          <table:table-cell office:value-type="string" table:style-name="tablecell">
            <text:p text:style-name="tablealignleft"> Zadání skupiny uživatelů, která smí zvolit v zakázce výroby kmenové údaje, ke kterým je přiřazená oblast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akázka skladu </text:p>
          </table:table-cell>
          <table:table-cell office:value-type="string" table:style-name="tablecell">
            <text:p text:style-name="tablealignleft"> Zadání skupiny uživatelů, která smí zvolit v zakázce skladu kmenové údaje, ke kterým je přiřazená oblast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kladové účtování </text:p>
          </table:table-cell>
          <table:table-cell office:value-type="string" table:style-name="tablecell">
            <text:p text:style-name="tablealignleft"> Zadání skupiny uživatelů, která smí zvolit ve skladovém účtování kmenové údaje, ke kterým je přiřazená oblast. </text:p>
          </table:table-cell>
          <table:table-cell office:value-type="string" table:style-name="tablecell"/>
        </table:table-row>
      </table:table>
      <text:p text:style-name="Text_20_body">Zadání ( * ) znamená oprávnění pro všechny skupiny uživatelů.</text:p>
      <text:p text:style-name="Text_20_body">Oblast lze přiřazovat i v číselníku Skupiny zákazníků (Číselníky prodeje)a Skupiny dodavatelů
(Číselníky nákupu).</text:p>
      <text:p text:style-name="Text_20_body">Postup:</text:p>
      <text:list text:style-name="Numbering_20_1" text:continue-numbering="false">
        <text:list-item>
          <text:p text:style-name="Numbering_20_1_Content_First"> založíme oblast v číselníku Oblasti (číselníky skladů) s příslušným nastavením pro skupiny uživatelů</text:p>
        </text:list-item>
        <text:list-item>
          <text:p text:style-name="Numbering_20_1_Content_Last"> do číselníku Skupiny zboží (číselníky skladů), Skupiny zákazníků (číselníky prodeje) a Skupiny dodavatelů číselníky nákup) vybereme oblast pomocí nabídky F11 </text:p>
        </text:list-item>
      </text:list>
      <text:h text:style-name="Heading_20_4" text:outline-level="4"><text:bookmark-start text:name="__RefHeading___funkcionalita_oblasti_2"/><text:bookmark-start text:name="funkcionalita_oblasti"/>Funkcionalita oblastí<text:bookmark-end text:name="__RefHeading___funkcionalita_oblasti_2"/><text:bookmark-end text:name="funkcionalita_oblasti"/></text:h>
      <text:p text:style-name="Text_20_body">Při práci se zbožím, dodavatelem nebo zákazníkem systém kontroluje, jestli má uživatel, který
akci provádí oprávnění (přes skupinu uživatelů). Pokud oprávnění nemá, nemůže pracovat ani
v kmenových údajích (číselník zboží, číselník dodavatelů, číselník zákazníků) ani nemůže
vybírat data z kmenových údajů při pořizování zakázky. Uživatel může pouze měnit data již
vybraných kmenových údajů, nemůže přidávat nové zboží, zákazníka, dodavatele do zakázky.</text:p>
      <text:h text:style-name="Heading_20_4" text:outline-level="4"><text:bookmark-start text:name="__RefHeading___dusledky_nastaveni_oblasti_pro_uzivatele_3"/><text:bookmark-start text:name="dusledky_nastaveni_oblasti_pro_uzivatele"/>Důsledky nastavení oblastí pro uživatele<text:bookmark-end text:name="__RefHeading___dusledky_nastaveni_oblasti_pro_uzivatele_3"/><text:bookmark-end text:name="dusledky_nastaveni_oblasti_pro_uzivatele"/></text:h>
      <text:list text:style-name="Numbering_20_1" text:continue-numbering="false">
        <text:list-item>
          <text:p text:style-name="Numbering_20_1_Content_First"> do číselníku zákazníků můžeme přidat nového zákazníka, ale na sadě Zákazník, straně prodej nepřiřadíme skupinu zákazníků, ke které nemáme oprávnění (resp. přiřadíme jen skupinu, ke které oprávnění máme)</text:p>
        </text:list-item>
        <text:list-item>
          <text:p text:style-name="Numbering_20_1_Content"> u číselníku dodavatelů můžeme přidat nového dodavatele a můžeme přiřadit skupinu dodavatelů, i když nemáme na skupinu oprávnění.</text:p>
        </text:list-item>
        <text:list-item>
          <text:p text:style-name="Numbering_20_1_Content"> v číselníku zboží můžeme přidat nové zboží a můžeme přiřadit skupinu zboží, na kterou nemáme oprávnění.</text:p>
        </text:list-item>
        <text:list-item>
          <text:p text:style-name="Numbering_20_1_Content"> při pořizování zakázky prodeje nemůžeme zadat zákazníka, který patří do skupiny, kde nemáme oprávnění.</text:p>
        </text:list-item>
        <text:list-item>
          <text:p text:style-name="Numbering_20_1_Content"> při pořizování zboží do zakázky prodeje nemůžeme zadat zboží ze skupiny, ke které nemáme oprávnění.</text:p>
        </text:list-item>
        <text:list-item>
          <text:p text:style-name="Numbering_20_1_Content"> při pořizování zakázky nákupu nemůžeme zadat dodavatele, který patří do skupiny dodavatelů, kde nemáme oprávnění.</text:p>
        </text:list-item>
        <text:list-item>
          <text:p text:style-name="Numbering_20_1_Content_Last"> při pořizování zboží do zakázky nákupu nemůžeme zadat zboží ze skupiny, ke které nemáme oprávnění.</text:p>
        </text:list-item>
      </text:list>
      <text:p text:style-name="Text_20_body">// Strana: /basstamm/slwberei00w/slwberei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45:04</meta:creation-date>
    <dc:creator>Generated</dc:creator>
    <dc:date>2026-08-17T20::45:04</dc:date>
    <dc:language>en-US</dc:language>
    <meta:editing-cycles>1</meta:editing-cycles>
    <meta:editing-duration>PT0S</meta:editing-duration>
    <dc:title>i2doku-cz:020-ciselniky:100-skladu:150-slwberei00w:slwberei102f:start</dc:title>
  </office:meta>
</office:document-meta>
</file>