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7a445603a596f7c00d7e0010dbf1945.jpg"/>
  <manifest:file-entry manifest:media-type="image/jpeg" manifest:full-path="Pictures/453981349d9ae5ff5caf61d2aa89191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60-slwvrgst00w:slwvrgst10202f:start"/><text:bookmark-start text:name="__RefHeading___prirazky_1"/><text:bookmark-start text:name="prirazky"/>Přirážky<text:bookmark-end text:name="__RefHeading___prirazky_1"/><text:bookmark-end text:name="prirazky"/></text:h>
      <text:p text:style-name="Text_20_body">Na stranách Přirážky - fixní stupně a Přirážky - variab. stupně se definuje, od které hodnoty se uplatňuje jaký poplatek.</text:p>
      <text:p text:style-name="Text_20_body"><draw:frame draw:style-name="media" draw:name="0" text:anchor-type="as-char" draw:z-index="0" svg:width="17.012708333333cm" style:rel-width="100%" svg:height="13.202708333333cm" style:rel-height="scale"><draw:image xlink:href="Pictures/27a445603a596f7c00d7e0010dbf1945.jpg" xlink:type="simple" xlink:show="embed" xlink:actuate="onLoad"/></draw:frame></text:p>
      <text:p text:style-name="Text_20_body"><draw:frame draw:style-name="media" draw:name="1" text:anchor-type="as-char" draw:z-index="1" svg:width="17.012708333333cm" style:rel-width="100%" svg:height="13.202708333333cm" style:rel-height="scale"><draw:image xlink:href="Pictures/453981349d9ae5ff5caf61d2aa89191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tupeň/Od hodnoty stupně </text:p>
          </table:table-cell>
          <table:table-cell office:value-type="string" table:style-name="tablecell">
            <text:p text:style-name="tablealignleft"> Od kterého stupně a hodnoty stupně se poplatek uplatňuje. </text:p>
          </table:table-cell>
        </table:table-row>
        <table:table-row>
          <table:table-cell office:value-type="string" table:style-name="tablecell">
            <text:p text:style-name="tablealignleft"> Přirážka </text:p>
          </table:table-cell>
          <table:table-cell office:value-type="string" table:style-name="tablecell">
            <text:p text:style-name="tablealignleft"> Hodnota přirážky. </text:p>
          </table:table-cell>
        </table:table-row>
      </table:table>
      <text:p text:style-name="Text_20_body">// Strana: /basstamm/slwvrgst00w/slwvrgst102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3:34</meta:creation-date>
    <dc:creator>Generated</dc:creator>
    <dc:date>2026-08-15T10::13:34</dc:date>
    <dc:language>en-US</dc:language>
    <meta:editing-cycles>1</meta:editing-cycles>
    <meta:editing-duration>PT0S</meta:editing-duration>
    <dc:title>i2doku-cz:020-ciselniky:100-skladu:160-slwvrgst00w:slwvrgst10202f:start</dc:title>
  </office:meta>
</office:document-meta>
</file>