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741449891befcf61053a6b1f36efce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60-slwvrgst00w:start"/><text:bookmark-start text:name="__RefHeading___tabulky_recyklacnich_poplatku_1"/><text:bookmark-start text:name="tabulky_recyklacnich_poplatku"/>Tabulky recyklačních poplatků<text:bookmark-end text:name="__RefHeading___tabulky_recyklacnich_poplatku_1"/><text:bookmark-end text:name="tabulky_recyklacnich_poplatku"/></text:h>
      <text:p text:style-name="Text_20_body">V tomto číselníku se evidují recyklační poplatky a jejich parametry.</text:p>
      <text:p text:style-name="Text_20_body"><draw:frame draw:style-name="media" draw:name="0" text:anchor-type="as-char" draw:z-index="0" svg:width="17.012708333333cm" style:rel-width="100%" svg:height="13.202708333333cm" style:rel-height="scale"><draw:image xlink:href="Pictures/7741449891befcf61053a6b1f36efce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poplatku </text:p>
          </table:table-cell>
          <table:table-cell office:value-type="string" table:style-name="tablecell">
            <text:p text:style-name="tablealignleft"> Číslo recyklačního poplatk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recyklačního poplatku. </text:p>
          </table:table-cell>
        </table:table-row>
        <table:table-row>
          <table:table-cell office:value-type="string" table:style-name="tablecell">
            <text:p text:style-name="tablealignleft"> Přirážka ke zboží </text:p>
          </table:table-cell>
          <table:table-cell office:value-type="string" table:style-name="tablecell">
            <text:p text:style-name="tablealignleft"> Přiřazení přirážky ke zboží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00-skladu:160-slwvrgst00w:slwvrgst10201f:start" text:style-name="Internet_20_link" text:visited-style-name="Visited_20_Internet_20_Link">Stupnice</text:a></text:p>
        </text:list-item>
        <text:list-item>
          <text:p text:style-name="List_20_1_Content_Last"><text:a xlink:type="simple" xlink:href="https://wiki.data-norms.cz/doku.php?id=i2doku-cz:020-ciselniky:100-skladu:160-slwvrgst00w:slwvrgst10202f:start" text:style-name="Internet_20_link" text:visited-style-name="Visited_20_Internet_20_Link">Přirážky</text:a></text:p>
        </text:list-item>
      </text:list>
      <text:line-break/>
      <text:p text:style-name="Text_20_body">// Strana: /basstamm/slwvrgst00w/slwvrgst101f // <text:line-break/>
// Strana: /basstamm/slwvrgst00w/_set_0 // <text:line-break/>
// Strana: /basstamm/slwvrgst00w/_set_1 // <text:line-break/>
// Strana: /basstamm/slwvrgst00w // <text:line-break/>
// Strana: /basstamm/slwvrgst00w/slwvrgst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5:16</meta:creation-date>
    <dc:creator>Generated</dc:creator>
    <dc:date>2026-08-15T11::25:16</dc:date>
    <dc:language>en-US</dc:language>
    <meta:editing-cycles>1</meta:editing-cycles>
    <meta:editing-duration>PT0S</meta:editing-duration>
    <dc:title>i2doku-cz:020-ciselniky:100-skladu:160-slwvrgst00w:start</dc:title>
  </office:meta>
</office:document-meta>
</file>