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7149c2ae5e5c794a9c097983dd29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70-sxwmetal00w:start"/><text:bookmark-start text:name="__RefHeading___druhy_kovu_1"/><text:bookmark-start text:name="druhy_kovu"/>Druhy kovů<text:bookmark-end text:name="__RefHeading___druhy_kovu_1"/><text:bookmark-end text:name="druhy_kovu"/></text:h>
      <text:p text:style-name="Text_20_body">V tomto číselníku se evidují druhy kovů a přirážky k nim. Při prodeji různých druhů kovů se mohou k tomuto zboží účtovat přirážky v závislosti na kovu. Druh kovu můžeme přiřadit ke zboží v číselníku zboží a pokud je u tohoto zboží při zpracování zakázky evidován, vypočítá se k tomuto zboží přirážka ke druhu kovu podle nastavení v tomto číselníku.</text:p>
      <text:p text:style-name="Text_20_body"><draw:frame draw:style-name="media" draw:name="0" text:anchor-type="as-char" draw:z-index="0" svg:width="19.817291666667cm" style:rel-width="100%" svg:height="14.313958333333cm" style:rel-height="scale"><draw:image xlink:href="Pictures/387149c2ae5e5c794a9c097983dd29e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kovu </text:p>
          </table:table-cell>
          <table:table-cell office:value-type="string" table:style-name="tablecell">
            <text:p text:style-name="tablealignleft"> Číslo druhu kov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kovu. </text:p>
          </table:table-cell>
        </table:table-row>
        <table:table-row>
          <table:table-cell office:value-type="string" table:style-name="tablecell">
            <text:p text:style-name="tablealignleft"> Referenční veličina </text:p>
          </table:table-cell>
          <table:table-cell office:value-type="string" table:style-name="tablecell">
            <text:p text:style-name="tablealignleft"> Určuje množství, od kterého se uplatňuje přirážka. </text:p>
          </table:table-cell>
        </table:table-row>
        <table:table-row>
          <table:table-cell office:value-type="string" table:style-name="tablecell">
            <text:p text:style-name="tablealignleft"> Odběr. jednotka </text:p>
          </table:table-cell>
          <table:table-cell office:value-type="string" table:style-name="tablecell">
            <text:p text:style-name="tablealignleft"> Přiřazení jednotky množství (kg, ks, m atd.). </text:p>
          </table:table-cell>
        </table:table-row>
        <table:table-row>
          <table:table-cell office:value-type="string" table:style-name="tablecell">
            <text:p text:style-name="tablealignleft"> Přirážka ke zboží </text:p>
          </table:table-cell>
          <table:table-cell office:value-type="string" table:style-name="tablecell">
            <text:p text:style-name="tablealignleft"> Přiřazení přirážky ke zboží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00-skladu:170-sxwmetal00w:sxwmetal102f:start" text:style-name="Internet_20_link" text:visited-style-name="Visited_20_Internet_20_Link">Kurzy měn ke druhům kovů</text:a></text:p>
        </text:list-item>
      </text:list>
      <text:line-break/>
      <text:p text:style-name="Text_20_body">// Strana: /basstamm/sxwmetal00w/sxwmetal101f // <text:line-break/>
// Strana: /basstamm/sxwmetal00w/_set_0 // <text:line-break/>
// Strana: /basstamm/sxwmetal00w/_set_1 // <text:line-break/>
// Strana: /basstamm/sxwmetal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02</meta:creation-date>
    <dc:creator>Generated</dc:creator>
    <dc:date>2026-08-15T09::32:02</dc:date>
    <dc:language>en-US</dc:language>
    <meta:editing-cycles>1</meta:editing-cycles>
    <meta:editing-duration>PT0S</meta:editing-duration>
    <dc:title>i2doku-cz:020-ciselniky:100-skladu:170-sxwmetal00w:start</dc:title>
  </office:meta>
</office:document-meta>
</file>