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d4971d232ae5689bb263ddc581d5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40-stwvtrar00w:start"/><text:bookmark-start text:name="__RefHeading___druhy_smluv_1"/><text:bookmark-start text:name="druhy_smluv"/>Druhy smluv<text:bookmark-end text:name="__RefHeading___druhy_smluv_1"/><text:bookmark-end text:name="druhy_smluv"/></text:h>
      <text:p text:style-name="Text_20_body">V tomto číselníku evidujeme druhy smluv. Druh smlouvy přiřazujeme konkrétní smlouvě přímo u zákazníka v číselníku zákazníků.</text:p>
      <text:p text:style-name="Text_20_body"><draw:frame draw:style-name="media" draw:name="0" text:anchor-type="as-char" draw:z-index="0" svg:width="15.292916666667cm" svg:height="11.853333333333cm"><draw:image xlink:href="Pictures/92d4971d232ae5689bb263ddc581d52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smlouvy </text:p>
          </table:table-cell>
          <table:table-cell office:value-type="string" table:style-name="tablecell">
            <text:p text:style-name="tablealignleft"> Číslo druhu smlouv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smlouvy. </text:p>
          </table:table-cell>
        </table:table-row>
        <table:table-row>
          <table:table-cell office:value-type="string" table:style-name="tablecell">
            <text:p text:style-name="tablealignleft"> Údržba </text:p>
          </table:table-cell>
          <table:table-cell office:value-type="string" table:style-name="tablecell">
            <text:p text:style-name="tablealignleft"> Je-li zaškrtávací tlačítko aktivní, mohou být automaticky založeny smlouvy o údržbě k těm smlouvám, ke kterým je tento druh smlouvy přiřazen. (Dalším předpokladem pro automatické založení smluv je přiřazení následné aktivity k druhu údržby při implementaci systému.) </text:p>
          </table:table-cell>
        </table:table-row>
      </table:table>
      <text:p text:style-name="Text_20_body">// Strana: /basstamm/stwvtrar00w/stwvtrar101f // <text:line-break/>
// Strana: /basstamm/stwvtrar00w/_set_0 // <text:line-break/>
// Strana: /basstamm/stwvtrar00w/_set_1 // <text:line-break/>
// Strana: /basstamm/stwvtra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0:07</meta:creation-date>
    <dc:creator>Generated</dc:creator>
    <dc:date>2026-08-17T12::30:07</dc:date>
    <dc:language>en-US</dc:language>
    <meta:editing-cycles>1</meta:editing-cycles>
    <meta:editing-duration>PT0S</meta:editing-duration>
    <dc:title>i2doku-cz:020-ciselniky:110-sluzeb-zakaznikum:040-stwvtrar00w:start</dc:title>
  </office:meta>
</office:document-meta>
</file>