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3dde0c39298894c8d6728f712069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50-stwmtyps00w:start"/><text:bookmark-start text:name="__RefHeading___typy_stroju_1"/><text:bookmark-start text:name="typy_stroju"/>Typy strojů<text:bookmark-end text:name="__RefHeading___typy_stroju_1"/><text:bookmark-end text:name="typy_stroju"/></text:h>
      <text:p text:style-name="Text_20_body">V tomto číselníku evidujeme typy strojů. Typ stroje má význam pro seskupování strojů ve statistikách a jiných vyhodnoceních.</text:p>
      <text:p text:style-name="Text_20_body"><draw:frame draw:style-name="media" draw:name="0" text:anchor-type="as-char" draw:z-index="0" svg:width="20.187708333333cm" style:rel-width="100%" svg:height="11.853333333333cm" style:rel-height="scale"><draw:image xlink:href="Pictures/c83dde0c39298894c8d6728f7120697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stroje </text:p>
          </table:table-cell>
          <table:table-cell office:value-type="string" table:style-name="tablecell">
            <text:p text:style-name="tablealignleft"> Označení (alfanumerické) typu stroj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Interní název typu stroje. </text:p>
          </table:table-cell>
        </table:table-row>
        <table:table-row>
          <table:table-cell office:value-type="string" table:style-name="tablecell">
            <text:p text:style-name="tablealignleft"> Text formuláře </text:p>
          </table:table-cell>
          <table:table-cell office:value-type="string" table:style-name="tablecell">
            <text:p text:style-name="tablealignleft"> Název typu stroje pro tisk formulářů. </text:p>
          </table:table-cell>
        </table:table-row>
        <table:table-row>
          <table:table-cell office:value-type="string" table:style-name="tablecell">
            <text:p text:style-name="tablealignleft"> Název stroje </text:p>
          </table:table-cell>
          <table:table-cell office:value-type="string" table:style-name="tablecell">
            <text:p text:style-name="tablealignleft"> Externí název typu stroje. </text:p>
          </table:table-cell>
        </table:table-row>
        <table:table-row>
          <table:table-cell office:value-type="string" table:style-name="tablecell">
            <text:p text:style-name="tablealignleft"> Skupina strojů </text:p>
          </table:table-cell>
          <table:table-cell office:value-type="string" table:style-name="tablecell">
            <text:p text:style-name="tablealignleft"> Přiřazení skupiny strojů. </text:p>
          </table:table-cell>
        </table:table-row>
        <table:table-row>
          <table:table-cell office:value-type="string" table:style-name="tablecell">
            <text:p text:style-name="tablealignleft"> Základní komponenty </text:p>
          </table:table-cell>
          <table:table-cell office:value-type="string" table:style-name="tablecell">
            <text:p text:style-name="tablealignleft"> Přiřazení komponenty, která je základem tohoto typu stroje. </text:p>
          </table:table-cell>
        </table:table-row>
        <table:table-row>
          <table:table-cell office:value-type="string" table:style-name="tablecell">
            <text:p text:style-name="tablealignleft"> Sazba odběrních nákladů </text:p>
          </table:table-cell>
          <table:table-cell office:value-type="string" table:style-name="tablecell">
            <text:p text:style-name="tablealignleft"> Sazba odběrních nákladů v %. </text:p>
          </table:table-cell>
        </table:table-row>
        <table:table-row>
          <table:table-cell office:value-type="string" table:style-name="tablecell">
            <text:p text:style-name="tablealignleft"> Záruční doba v měsících </text:p>
          </table:table-cell>
          <table:table-cell office:value-type="string" table:style-name="tablecell">
            <text:p text:style-name="tablealignleft"> Záruční doba v měsících pro daný typ stroj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10-sluzeb-zakaznikum:050-stwmtyps00w:stwmtyps102f:start" text:style-name="Internet_20_link" text:visited-style-name="Visited_20_Internet_20_Link">Názvy v cizích jazycích</text:a></text:p>
        </text:list-item>
        <text:list-item>
          <text:p text:style-name="List_20_1_Content_Last"><text:a xlink:type="simple" xlink:href="https://wiki.data-norms.cz/doku.php?id=i2doku-cz:020-ciselniky:110-sluzeb-zakaznikum:050-stwmtyps00w:stwmtyps103f:start" text:style-name="Internet_20_link" text:visited-style-name="Visited_20_Internet_20_Link">Komponenty</text:a></text:p>
        </text:list-item>
      </text:list>
      <text:line-break/>
      <text:p text:style-name="Text_20_body">// Strana: /basstamm/stwmtyps00w/stwmtyps101f // <text:line-break/>
// Strana: /basstamm/stwmtyps00w/_set_0 // <text:line-break/>
// Strana: /basstamm/stwmtyps00w/_set_1 // <text:line-break/>
// Strana: /basstamm/stwmtyps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46</meta:creation-date>
    <dc:creator>Generated</dc:creator>
    <dc:date>2026-08-15T09::32:46</dc:date>
    <dc:language>en-US</dc:language>
    <meta:editing-cycles>1</meta:editing-cycles>
    <meta:editing-duration>PT0S</meta:editing-duration>
    <dc:title>i2doku-cz:020-ciselniky:110-sluzeb-zakaznikum:050-stwmtyps00w:start</dc:title>
  </office:meta>
</office:document-meta>
</file>