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c0b10bc50321770ede1bf96943db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50-stwmtyps00w:stwmtyps102f:start"/><text:bookmark-start text:name="__RefHeading___nazvy_v_cizich_jazycich_1"/><text:bookmark-start text:name="nazvy_v_cizich_jazycich"/>Názvy v cizích jazycích<text:bookmark-end text:name="__RefHeading___nazvy_v_cizich_jazycich_1"/><text:bookmark-end text:name="nazvy_v_cizich_jazycich"/></text:h>
      <text:p text:style-name="Text_20_body">Na této straně můžeme evidovat vícejazyčné názvy typu stroje.</text:p>
      <text:p text:style-name="Text_20_body"><draw:frame draw:style-name="media" draw:name="0" text:anchor-type="as-char" draw:z-index="0" svg:width="20.187708333333cm" style:rel-width="100%" svg:height="11.853333333333cm" style:rel-height="scale"><draw:image xlink:href="Pictures/cec0b10bc50321770ede1bf96943db27.jpg" xlink:type="simple" xlink:show="embed" xlink:actuate="onLoad"/></draw:frame></text:p>
      <text:p text:style-name="Text_20_body">// Strana: /basstamm/stwmtyps00w/stwmtyps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30</meta:creation-date>
    <dc:creator>Generated</dc:creator>
    <dc:date>2026-08-15T10::14:30</dc:date>
    <dc:language>en-US</dc:language>
    <meta:editing-cycles>1</meta:editing-cycles>
    <meta:editing-duration>PT0S</meta:editing-duration>
    <dc:title>i2doku-cz:020-ciselniky:110-sluzeb-zakaznikum:050-stwmtyps00w:stwmtyps102f:start</dc:title>
  </office:meta>
</office:document-meta>
</file>