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993a4902eb1c7bb924d3c280403a46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060-stwmahgr00w:start"/><text:bookmark-start text:name="__RefHeading___hlavni_skupiny_stroju_1"/><text:bookmark-start text:name="hlavni_skupiny_stroju"/>Hlavní skupiny strojů<text:bookmark-end text:name="__RefHeading___hlavni_skupiny_stroju_1"/><text:bookmark-end text:name="hlavni_skupiny_stroju"/></text:h>
      <text:p text:style-name="Text_20_body">V tomto číselníku evidujeme hlavni skupiny strojů, které slouží pro statistické vyhodnocení.</text:p>
      <text:p text:style-name="Text_20_body"><draw:frame draw:style-name="media" draw:name="0" text:anchor-type="as-char" draw:z-index="0" svg:width="15.292916666667cm" svg:height="11.853333333333cm"><draw:image xlink:href="Pictures/d993a4902eb1c7bb924d3c280403a46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kupina </text:p>
          </table:table-cell>
          <table:table-cell office:value-type="string" table:style-name="tablecell">
            <text:p text:style-name="tablealignleft"> Označení (alfanumerické) hlavní skupiny strojů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hlavní skupiny strojů. </text:p>
          </table:table-cell>
        </table:table-row>
      </table:table>
      <text:p text:style-name="Text_20_body">// Strana: /basstamm/stwmahgr00w/stwmahgr101f // <text:line-break/>
// Strana: /basstamm/stwmahgr00w/_set_0 // <text:line-break/>
// Strana: /basstamm/stwmahgr00w/_set_1 // <text:line-break/>
// Strana: /basstamm/stwmahg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46:51</meta:creation-date>
    <dc:creator>Generated</dc:creator>
    <dc:date>2026-08-17T07::46:51</dc:date>
    <dc:language>en-US</dc:language>
    <meta:editing-cycles>1</meta:editing-cycles>
    <meta:editing-duration>PT0S</meta:editing-duration>
    <dc:title>i2doku-cz:020-ciselniky:110-sluzeb-zakaznikum:060-stwmahgr00w:start</dc:title>
  </office:meta>
</office:document-meta>
</file>