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6207f4a43abea207c500efcd2a09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70-stwmagru00w:start"/><text:bookmark-start text:name="__RefHeading___skupiny_stroju_1"/><text:bookmark-start text:name="skupiny_stroju"/>Skupiny strojů<text:bookmark-end text:name="__RefHeading___skupiny_stroju_1"/><text:bookmark-end text:name="skupiny_stroju"/></text:h>
      <text:p text:style-name="Text_20_body">V tomto číselníku evidujeme skupiny strojů. Ke skupině strojů přiřazujeme hlavní skupinu strojů a skupinu strojů přiřazujeme k typu stroje. Tak můžeme stroje členit pro statistické vyhodnocení.</text:p>
      <text:p text:style-name="Text_20_body"><draw:frame draw:style-name="media" draw:name="0" text:anchor-type="as-char" draw:z-index="0" svg:width="17.012708333333cm" style:rel-width="100%" svg:height="11.853333333333cm" style:rel-height="scale"><draw:image xlink:href="Pictures/b96207f4a43abea207c500efcd2a091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strojů </text:p>
          </table:table-cell>
          <table:table-cell office:value-type="string" table:style-name="tablecell">
            <text:p text:style-name="tablealignleft"> Označení (alfanumerické) skupiny stroj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kupiny strojů. </text:p>
          </table:table-cell>
        </table:table-row>
        <table:table-row>
          <table:table-cell office:value-type="string" table:style-name="tablecell">
            <text:p text:style-name="tablealignleft"> Hlavní skupina </text:p>
          </table:table-cell>
          <table:table-cell office:value-type="string" table:style-name="tablecell">
            <text:p text:style-name="tablealignleft"> Přiřazení hlavní skupiny strojů. </text:p>
          </table:table-cell>
        </table:table-row>
        <table:table-row>
          <table:table-cell office:value-type="string" table:style-name="tablecell">
            <text:p text:style-name="tablealignleft"> Sazba odběrních nákladů </text:p>
          </table:table-cell>
          <table:table-cell office:value-type="string" table:style-name="tablecell">
            <text:p text:style-name="tablealignleft"> Sazba odběrních nákladů v %. </text:p>
          </table:table-cell>
        </table:table-row>
        <table:table-row>
          <table:table-cell office:value-type="string" table:style-name="tablecell">
            <text:p text:style-name="tablealignleft"> Záruční doba v měsících </text:p>
          </table:table-cell>
          <table:table-cell office:value-type="string" table:style-name="tablecell">
            <text:p text:style-name="tablealignleft"> Záruční doba v měsících pro danou skupinu strojů. </text:p>
          </table:table-cell>
        </table:table-row>
      </table:table>
      <text:p text:style-name="Text_20_body">Sazba odběrních nákladů a záruční doba zadaná u jednotlivých skupin strojů může být přenesena pomocí ikony pro zpracování v hlavní nástrojové liště &lt;Icon 13&gt; nebo funkční klávesou F2 na typy stroje (podle skupiny strojů, která je typu stroje přiřazena).</text:p>
      <text:p text:style-name="Text_20_body">// Strana: /basstamm/stwmagru00w/stwmagru101f // <text:line-break/>
// Strana: /basstamm/stwmagru00w/_set_0 // <text:line-break/>
// Strana: /basstamm/stwmagru00w/_set_1 // <text:line-break/>
// Strana: /basstamm/stwmagru00w // <text:line-break/>
// Strana: /basstamm/stwmagru00w/sxwmerkm00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31</meta:creation-date>
    <dc:creator>Generated</dc:creator>
    <dc:date>2026-08-15T09::32:31</dc:date>
    <dc:language>en-US</dc:language>
    <meta:editing-cycles>1</meta:editing-cycles>
    <meta:editing-duration>PT0S</meta:editing-duration>
    <dc:title>i2doku-cz:020-ciselniky:110-sluzeb-zakaznikum:070-stwmagru00w:start</dc:title>
  </office:meta>
</office:document-meta>
</file>