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8187d07a015d938d7ae01b8b7e103d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80-stwmstst00w:start"/><text:bookmark-start text:name="__RefHeading___rizeni_stroju_1"/><text:bookmark-start text:name="rizeni_stroju"/>Řízení strojů<text:bookmark-end text:name="__RefHeading___rizeni_stroju_1"/><text:bookmark-end text:name="rizeni_stroju"/></text:h>
      <text:p text:style-name="Text_20_body">V tomto číselníku evidujeme všechny možnosti řízení strojů. Může se jednat například o CNC stroje, jejichž řízení může být spravováno přes atributy.</text:p>
      <text:p text:style-name="Text_20_body"><draw:frame draw:style-name="media" draw:name="0" text:anchor-type="as-char" draw:z-index="0" svg:width="17.012708333333cm" style:rel-width="100%" svg:height="11.853333333333cm" style:rel-height="scale"><draw:image xlink:href="Pictures/58187d07a015d938d7ae01b8b7e103d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Řízení </text:p>
          </table:table-cell>
          <table:table-cell office:value-type="string" table:style-name="tablecell">
            <text:p text:style-name="tablealignleft"> Označení (alfanumerické) řízení stoj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řízení stroj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10-sluzeb-zakaznikum:080-stwmstst00w:stwmstst102f:start" text:style-name="Internet_20_link" text:visited-style-name="Visited_20_Internet_20_Link">Poznámky</text:a></text:p>
        </text:list-item>
      </text:list>
      <text:line-break/>
      <text:p text:style-name="Text_20_body">// Strana: /basstamm/stwmstst00w/stwmstst101f // <text:line-break/>
// Strana: /basstamm/stwmstst00w/_set_0 // <text:line-break/>
// Strana: /basstamm/stwmstst00w/_set_1 // <text:line-break/>
// Strana: /basstamm/stwmstst00w // <text:line-break/>
// Strana: /basstamm/stwmstst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25</meta:creation-date>
    <dc:creator>Generated</dc:creator>
    <dc:date>2026-08-15T09::32:25</dc:date>
    <dc:language>en-US</dc:language>
    <meta:editing-cycles>1</meta:editing-cycles>
    <meta:editing-duration>PT0S</meta:editing-duration>
    <dc:title>i2doku-cz:020-ciselniky:110-sluzeb-zakaznikum:080-stwmstst00w:start</dc:title>
  </office:meta>
</office:document-meta>
</file>