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f3ebb80f4c84417802fd41695627d8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10-sluzeb-zakaznikum:080-stwmstst00w:stwmstst102f:start"/><text:bookmark-start text:name="__RefHeading___poznamky_1"/><text:bookmark-start text:name="poznamky"/>Poznámky<text:bookmark-end text:name="__RefHeading___poznamky_1"/><text:bookmark-end text:name="poznamky"/></text:h>
      <text:p text:style-name="Text_20_body">Na této straně můžeme evidovat doplňující poznámky a informace k řízení stroje.</text:p>
      <text:p text:style-name="Text_20_body"><draw:frame draw:style-name="media" draw:name="0" text:anchor-type="as-char" draw:z-index="0" svg:width="17.012708333333cm" style:rel-width="100%" svg:height="11.853333333333cm" style:rel-height="scale"><draw:image xlink:href="Pictures/4f3ebb80f4c84417802fd41695627d8c.jpg" xlink:type="simple" xlink:show="embed" xlink:actuate="onLoad"/></draw:frame></text:p>
      <text:p text:style-name="Text_20_body">// Strana: /basstamm/stwmstst00w/stwmstst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05:58</meta:creation-date>
    <dc:creator>Generated</dc:creator>
    <dc:date>2026-08-17T14::05:58</dc:date>
    <dc:language>en-US</dc:language>
    <meta:editing-cycles>1</meta:editing-cycles>
    <meta:editing-duration>PT0S</meta:editing-duration>
    <dc:title>i2doku-cz:020-ciselniky:110-sluzeb-zakaznikum:080-stwmstst00w:stwmstst102f:start</dc:title>
  </office:meta>
</office:document-meta>
</file>