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e85d7213c954d2bdfac51142b6c04c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10-sluzeb-zakaznikum:090-stwliwer00w:start"/><text:bookmark-start text:name="__RefHeading___dodavatelske_podniky_1"/><text:bookmark-start text:name="dodavatelske_podniky"/>Dodavatelské podniky<text:bookmark-end text:name="__RefHeading___dodavatelske_podniky_1"/><text:bookmark-end text:name="dodavatelske_podniky"/></text:h>
      <text:p text:style-name="Text_20_body">V tomto číselníku se evidují dodavatelské výrobní podniky strojů.</text:p>
      <text:p text:style-name="Text_20_body"><draw:frame draw:style-name="media" draw:name="0" text:anchor-type="as-char" draw:z-index="0" svg:width="15.292916666667cm" svg:height="11.853333333333cm"><draw:image xlink:href="Pictures/0e85d7213c954d2bdfac51142b6c04c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odavatelský podnik </text:p>
          </table:table-cell>
          <table:table-cell office:value-type="string" table:style-name="tablecell">
            <text:p text:style-name="tablealignleft"> Číslo výrobního dodavatelského podnik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výrobního dodavatelského podniku. </text:p>
          </table:table-cell>
        </table:table-row>
        <table:table-row>
          <table:table-cell office:value-type="string" table:style-name="tablecell">
            <text:p text:style-name="tablealignleft"> Dodavatel </text:p>
          </table:table-cell>
          <table:table-cell office:value-type="string" table:style-name="tablecell">
            <text:p text:style-name="tablealignleft"> Přiřazení dodavatele z číselníku dodavatelů - výrobce nemusí shodný s dodavatelem, dodavatelem může být například o prodejce nebo dovozce. </text:p>
          </table:table-cell>
        </table:table-row>
      </table:table>
      <text:p text:style-name="Text_20_body">// Strana: /basstamm/stwliwer00w/stwliwer101f // <text:line-break/>
// Strana: /basstamm/stwliwer00w/_set_1 // <text:line-break/>
// Strana: /basstamm/stwliwer00w/_set_0 //	<text:line-break/>
// Strana: /basstamm/stwliwe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2:00</meta:creation-date>
    <dc:creator>Generated</dc:creator>
    <dc:date>2026-08-15T09::32:00</dc:date>
    <dc:language>en-US</dc:language>
    <meta:editing-cycles>1</meta:editing-cycles>
    <meta:editing-duration>PT0S</meta:editing-duration>
    <dc:title>i2doku-cz:020-ciselniky:110-sluzeb-zakaznikum:090-stwliwer00w:start</dc:title>
  </office:meta>
</office:document-meta>
</file>